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3" style:family="graphic" style:parent-style-name="standard">
      <style:graphic-properties draw:stroke="none" draw:fill="none" fo:min-height="1.7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9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11" style:family="graphic" style:parent-style-name="standard" style:list-style-name="L2">
      <style:graphic-properties draw:stroke="none" draw:fill="none" fo:min-height="14.077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6.493cm" loext:decorative="false"/>
      <style:paragraph-properties style:writing-mode="lr-tb"/>
    </style:style>
    <style:style style:name="gr13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8.909cm" loext:decorative="false"/>
      <style:paragraph-properties style:writing-mode="lr-tb"/>
    </style:style>
    <style:style style:name="gr15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17" style:family="graphic" style:parent-style-name="standard" style:list-style-name="L2">
      <style:graphic-properties draw:stroke="none" draw:fill="none" fo:min-height="9.981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9.981cm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23" style:family="graphic" style:parent-style-name="standard" style:list-style-name="L2">
      <style:graphic-properties draw:stroke="none" draw:fill="none" fo:min-height="16.493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6.493cm" loext:decorative="false"/>
      <style:paragraph-properties style:writing-mode="lr-tb"/>
    </style:style>
    <style:style style:name="gr25" style:family="graphic" style:parent-style-name="standard" style:list-style-name="L2">
      <style:graphic-properties draw:stroke="none" draw:fill="none" fo:min-height="14.077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29" style:family="graphic" style:parent-style-name="standard" style:list-style-name="L2">
      <style:graphic-properties draw:stroke="none" draw:fill="none" fo:min-height="14.077cm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6.493cm" loext:decorative="false"/>
      <style:paragraph-properties style:writing-mode="lr-tb"/>
    </style:style>
    <style:style style:name="gr31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top="0.42cm" fo:margin-bottom="0.35cm" fo:line-height="115%" fo:text-align="center"/>
    </style:style>
    <style:style style:name="P2" style:family="paragraph">
      <loext:graphic-properties draw:fill="none"/>
      <style:paragraph-properties fo:line-height="115%" fo:text-align="center"/>
      <style:text-properties fo:font-size="33pt" style:font-size-asian="33pt" style:font-size-complex="33pt"/>
    </style:style>
    <style:style style:name="P3" style:family="paragraph">
      <style:paragraph-properties fo:margin-left="0cm" fo:margin-right="0cm" fo:margin-top="0.42cm" fo:margin-bottom="0.35cm" fo:line-height="115%" fo:text-align="center" fo:text-indent="0cm"/>
    </style:style>
    <style:style style:name="P4" style:family="paragraph">
      <loext:graphic-properties draw:fill="none" draw:fill-color="#ffffff"/>
      <style:paragraph-properties fo:margin-left="0cm" fo:margin-right="0cm" fo:margin-top="0cm" fo:margin-bottom="0cm" fo:line-height="115%" fo:text-align="center" fo:text-indent="0cm"/>
      <style:text-properties style:font-name="Arial" fo:font-size="44pt" style:font-size-asian="44pt" style:font-size-complex="44pt"/>
    </style:style>
    <style:style style:name="P5" style:family="paragraph">
      <loext:graphic-properties draw:fill="none"/>
      <style:text-properties fo:color="#ff0000" loext:opacity="100%"/>
    </style:style>
    <style:style style:name="P6" style:family="paragraph">
      <style:text-properties fo:background-color="transparent"/>
    </style:style>
    <style:style style:name="P7" style:family="paragraph">
      <loext:graphic-properties draw:fill="none"/>
      <style:text-properties fo:color="#000000" loext:opacity="100%" fo:font-size="40pt" fo:background-color="transparent" style:font-size-asian="40pt" style:font-size-complex="40pt"/>
    </style:style>
    <style:style style:name="P8" style:family="paragraph">
      <loext:graphic-properties draw:fill-color="#ffffff"/>
    </style:style>
    <style:style style:name="P9" style:family="paragraph">
      <loext:graphic-properties draw:fill="none"/>
      <style:paragraph-properties fo:margin-top="0.42cm" fo:margin-bottom="0.35cm" fo:line-height="115%" fo:text-align="center"/>
      <style:text-properties fo:font-size="33pt" style:font-size-asian="10pt" style:font-size-complex="10pt"/>
    </style:style>
    <style:style style:name="P10" style:family="paragraph">
      <loext:graphic-properties draw:fill="none" draw:fill-color="#ffffff"/>
      <style:paragraph-properties fo:margin-left="0cm" fo:margin-right="0cm" fo:margin-top="0.42cm" fo:margin-bottom="0.35cm" fo:line-height="115%" fo:text-align="center" fo:text-indent="0cm"/>
      <style:text-properties style:font-name="Arial" fo:font-size="44pt" style:font-size-asian="10pt" style:font-size-complex="10pt"/>
    </style:style>
    <style:style style:name="P11" style:family="paragraph">
      <loext:graphic-properties draw:fill="none"/>
      <style:text-properties fo:color="#ff0000" loext:opacity="100%" fo:font-size="18pt"/>
    </style:style>
    <style:style style:name="P12" style:family="paragraph">
      <style:paragraph-properties fo:line-height="115%" fo:text-align="center"/>
    </style:style>
    <style:style style:name="P13" style:family="paragraph">
      <style:paragraph-properties fo:margin-left="0cm" fo:margin-right="0cm" fo:margin-top="0cm" fo:margin-bottom="0cm" fo:line-height="115%" fo:text-align="center" fo:text-indent="0cm"/>
    </style:style>
    <style:style style:name="T1" style:family="text">
      <style:text-properties style:font-name="Arial" fo:font-size="44pt" style:font-size-asian="44pt" style:font-size-complex="44pt"/>
    </style:style>
    <style:style style:name="T2" style:family="text">
      <style:text-properties fo:color="#ff0000" loext:opacity="100%" style:font-name="Arial" fo:font-size="44pt" style:font-size-asian="44pt" style:font-size-complex="44pt"/>
    </style:style>
    <style:style style:name="T3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4" style:family="text">
      <style:text-properties fo:color="#000000" loext:opacity="100%" style:font-name="Arial" fo:font-size="40pt" style:text-underline-style="solid" style:text-underline-width="auto" style:text-underline-color="#ea7500" fo:background-color="transparent" style:font-size-asian="40pt" style:font-size-complex="40pt"/>
    </style:style>
    <style:style style:name="T5" style:family="text">
      <style:text-properties fo:color="#000000" loext:opacity="100%" style:font-name="Arial" fo:font-size="44pt" style:font-size-asian="44pt" style:font-size-complex="4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-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-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-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-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-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-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-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-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-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-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9cm" svg:height="11.911cm" svg:x="0cm" svg:y="3cm">
          <draw:text-box>
            <text:p text:style-name="P1"><text:span text:style-name="T1">pommier </text:span></text:p>
            <text:p text:style-name="P1"><text:span text:style-name="T1">valise </text:span></text:p>
            <text:p text:style-name="P1"><text:span text:style-name="T1">cuisine </text:span></text:p>
            <text:p text:style-name="P1"><text:span text:style-name="T1">journal </text:span></text:p>
            <text:p text:style-name="P1"><text:span text:style-name="T1">fauteuil</text:span></text:p>
          </draw:text-box>
        </draw:frame>
        <draw:frame draw:style-name="gr2" draw:text-style-name="P4" draw:layer="layout" svg:width="9cm" svg:height="11.911cm" svg:x="8cm" svg:y="3cm">
          <draw:text-box>
            <text:p text:style-name="P3"><text:span text:style-name="T1">soleil </text:span></text:p>
            <text:p text:style-name="P3"><text:span text:style-name="T1">horloge </text:span></text:p>
            <text:p text:style-name="P3"><text:span text:style-name="T1">solide </text:span></text:p>
            <text:p text:style-name="P3"><text:span text:style-name="T1">jouer </text:span></text:p>
            <text:p text:style-name="P3"><text:span text:style-name="T1">escalier</text:span></text:p>
          </draw:text-box>
        </draw:frame>
        <draw:frame draw:style-name="gr3" draw:text-style-name="P5" draw:layer="layout" svg:width="10cm" svg:height="2cm" svg:x="18cm" svg:y="7cm">
          <draw:text-box>
            <text:p xml:id="id1" text:id="id1"><text:span text:style-name="T2"><text:s/>joue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2" draw:layer="layout" svg:width="9cm" svg:height="11.911cm" svg:x="0cm" svg:y="3cm">
          <draw:text-box>
            <text:p text:style-name="P1"><text:span text:style-name="T1">regarder </text:span></text:p>
            <text:p text:style-name="P1"><text:span text:style-name="T1">dragon </text:span></text:p>
            <text:p text:style-name="P1"><text:span text:style-name="T1">bonnet </text:span></text:p>
            <text:p text:style-name="P1"><text:span text:style-name="T1">salade </text:span></text:p>
            <text:p text:style-name="P1"><text:span text:style-name="T1">rivière</text:span></text:p>
          </draw:text-box>
        </draw:frame>
        <draw:frame draw:style-name="gr6" draw:text-style-name="P4" draw:layer="layout" svg:width="9cm" svg:height="14.327cm" svg:x="8cm" svg:y="3cm">
          <draw:text-box>
            <text:p text:style-name="P3"><text:span text:style-name="T1">métier </text:span></text:p>
            <text:p text:style-name="P3"><text:span text:style-name="T1">poisson </text:span></text:p>
            <text:p text:style-name="P3"><text:span text:style-name="T1">brosse </text:span></text:p>
            <text:p text:style-name="P3"><text:span text:style-name="T1">heureux </text:span></text:p>
            <text:p text:style-name="P3"><text:span text:style-name="T1">quartier</text:span></text:p>
            <text:p text:style-name="P3"><text:span text:style-name="T1"/></text:p>
          </draw:text-box>
        </draw:frame>
        <draw:frame draw:style-name="gr3" draw:text-style-name="P5" draw:layer="layout" svg:width="10cm" svg:height="2cm" svg:x="18cm" svg:y="7cm">
          <draw:text-box>
            <text:p xml:id="id2" text:id="id2"><text:span text:style-name="T2"><text:s/>regarde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2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7" draw:text-style-name="P9" draw:layer="layout" svg:width="9cm" svg:height="11.911cm" svg:x="0cm" svg:y="3cm">
          <draw:text-box>
            <text:p text:style-name="P1"><text:span text:style-name="T1">château </text:span></text:p>
            <text:p text:style-name="P1"><text:span text:style-name="T1">tortue </text:span></text:p>
            <text:p text:style-name="P1"><text:span text:style-name="T1">cuisine </text:span></text:p>
            <text:p text:style-name="P1"><text:span text:style-name="T1">bouteille </text:span></text:p>
            <text:p text:style-name="P1"><text:span text:style-name="T1">jardin</text:span></text:p>
          </draw:text-box>
        </draw:frame>
        <draw:frame draw:style-name="gr8" draw:text-style-name="P10" draw:layer="layout" svg:width="9cm" svg:height="11.911cm" svg:x="8cm" svg:y="3cm">
          <draw:text-box>
            <text:p text:style-name="P3"><text:span text:style-name="T1">cahier </text:span></text:p>
            <text:p text:style-name="P3"><text:span text:style-name="T1">prendre </text:span></text:p>
            <text:p text:style-name="P3"><text:span text:style-name="T1">poisson </text:span></text:p>
            <text:p text:style-name="P3"><text:span text:style-name="T1">sérieux </text:span></text:p>
            <text:p text:style-name="P3"><text:span text:style-name="T1">miroir</text:span></text:p>
          </draw:text-box>
        </draw:frame>
        <draw:frame draw:style-name="gr3" draw:text-style-name="P11" draw:layer="layout" svg:width="10cm" svg:height="2cm" svg:x="17cm" svg:y="7cm">
          <draw:text-box>
            <text:p xml:id="id3" text:id="id3"><text:span text:style-name="T2"><text:s/>prendre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3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9" draw:text-style-name="P2" draw:layer="layout" svg:width="9cm" svg:height="11.911cm" svg:x="0cm" svg:y="3cm">
          <draw:text-box>
            <text:p text:style-name="P1"><text:span text:style-name="T1">cahier </text:span></text:p>
            <text:p text:style-name="P1"><text:span text:style-name="T1">loisir </text:span></text:p>
            <text:p text:style-name="P1"><text:span text:style-name="T1">château </text:span></text:p>
            <text:p text:style-name="P1"><text:span text:style-name="T1">fenêtre </text:span></text:p>
            <text:p text:style-name="P1"><text:span text:style-name="T1">fourmi</text:span></text:p>
          </draw:text-box>
        </draw:frame>
        <draw:frame draw:style-name="gr10" draw:text-style-name="P4" draw:layer="layout" svg:width="9cm" svg:height="14.327cm" svg:x="8cm" svg:y="3cm">
          <draw:text-box>
            <text:p text:style-name="P3"><text:span text:style-name="T1">coussin </text:span></text:p>
            <text:p text:style-name="P3"><text:span text:style-name="T1">finir </text:span></text:p>
            <text:p text:style-name="P3"><text:span text:style-name="T1">fromage </text:span></text:p>
            <text:p text:style-name="P3"><text:span text:style-name="T1">patient </text:span></text:p>
            <text:p text:style-name="P3"><text:span text:style-name="T1">avenir</text:span></text:p>
            <text:p text:style-name="P3"><text:span text:style-name="T1"/></text:p>
          </draw:text-box>
        </draw:frame>
        <draw:frame draw:style-name="gr3" draw:text-style-name="P5" draw:layer="layout" svg:width="10cm" svg:height="2cm" svg:x="18cm" svg:y="7cm">
          <draw:text-box>
            <text:p xml:id="id4" text:id="id4"><text:span text:style-name="T2"><text:s/>fini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4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1" draw:text-style-name="P2" draw:layer="layout" svg:width="9cm" svg:height="14.327cm" svg:x="0cm" svg:y="3cm">
          <draw:text-box>
            <text:p text:style-name="P1"><text:span text:style-name="T1">tomate </text:span></text:p>
            <text:p text:style-name="P1"><text:span text:style-name="T1">grandir </text:span></text:p>
            <text:p text:style-name="P1"><text:span text:style-name="T1">forêt </text:span></text:p>
            <text:p text:style-name="P1"><text:span text:style-name="T1">dictionnaire </text:span></text:p>
            <text:p text:style-name="P1"><text:span text:style-name="T1">manteau</text:span></text:p>
            <text:p text:style-name="P1"><text:span text:style-name="T1"/></text:p>
          </draw:text-box>
        </draw:frame>
        <draw:frame draw:style-name="gr12" draw:text-style-name="P4" draw:layer="layout" svg:width="9cm" svg:height="16.743cm" svg:x="8cm" svg:y="3cm">
          <draw:text-box>
            <text:p text:style-name="P3"><text:span text:style-name="T1">escargot </text:span></text:p>
            <text:p text:style-name="P3"><text:span text:style-name="T1">savon </text:span></text:p>
            <text:p text:style-name="P3"><text:span text:style-name="T1">ballon </text:span></text:p>
            <text:p text:style-name="P3"><text:span text:style-name="T1">école</text:span></text:p>
            <text:p text:style-name="P3"><text:span text:style-name="T1">souvenir</text:span></text:p>
            <text:p text:style-name="P3"><text:span text:style-name="T1"/></text:p>
            <text:p text:style-name="P3"><text:span text:style-name="T1"/></text:p>
          </draw:text-box>
        </draw:frame>
        <draw:frame draw:style-name="gr3" draw:text-style-name="P5" draw:layer="layout" svg:width="10cm" svg:height="2cm" svg:x="18cm" svg:y="7cm">
          <draw:text-box>
            <text:p xml:id="id5" text:id="id5"><text:span text:style-name="T2"><text:s/>grandi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5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3" draw:text-style-name="P2" draw:layer="layout" svg:width="9cm" svg:height="11.911cm" svg:x="0cm" svg:y="3cm">
          <draw:text-box>
            <text:p text:style-name="P1"><text:span text:style-name="T1">assiette </text:span></text:p>
            <text:p text:style-name="P1"><text:span text:style-name="T1">tortue </text:span></text:p>
            <text:p text:style-name="P1"><text:span text:style-name="T1">cuisine </text:span></text:p>
            <text:p text:style-name="P1"><text:span text:style-name="T1">pantalon </text:span></text:p>
            <text:p text:style-name="P1"><text:span text:style-name="T1">saphir</text:span></text:p>
          </draw:text-box>
        </draw:frame>
        <draw:frame draw:style-name="gr14" draw:text-style-name="P4" draw:layer="layout" svg:width="9cm" svg:height="19.159cm" svg:x="8cm" svg:y="3cm">
          <draw:text-box>
            <text:p text:style-name="P3"><text:span text:style-name="T1">jardin </text:span></text:p>
            <text:p text:style-name="P3"><text:span text:style-name="T1">lampe </text:span></text:p>
            <text:p text:style-name="P3"><text:span text:style-name="T1">courageux </text:span></text:p>
            <text:p text:style-name="P3"><text:span text:style-name="T1">banane </text:span></text:p>
            <text:p text:style-name="P3"><text:span text:style-name="T1">choisir</text:span></text:p>
            <text:p text:style-name="P3"><text:span text:style-name="T1"/></text:p>
            <text:p text:style-name="P3"><text:span text:style-name="T1"/></text:p>
            <text:p text:style-name="P3"><text:span text:style-name="T1"/></text:p>
          </draw:text-box>
        </draw:frame>
        <draw:frame draw:style-name="gr3" draw:text-style-name="P5" draw:layer="layout" svg:width="10cm" svg:height="2cm" svg:x="18cm" svg:y="7cm">
          <draw:text-box>
            <text:p xml:id="id6" text:id="id6"><text:span text:style-name="T2"><text:s/>choisi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6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5" draw:text-style-name="P9" draw:layer="layout" svg:width="9cm" svg:height="11.911cm" svg:x="0cm" svg:y="3cm">
          <draw:text-box>
            <text:p text:style-name="P1"><text:span text:style-name="T1">horloge </text:span></text:p>
            <text:p text:style-name="P1"><text:span text:style-name="T1">école </text:span></text:p>
            <text:p text:style-name="P1"><text:span text:style-name="T1">valise </text:span></text:p>
            <text:p text:style-name="P1"><text:span text:style-name="T1">manteau </text:span></text:p>
            <text:p text:style-name="P1"><text:span text:style-name="T1">château</text:span></text:p>
          </draw:text-box>
        </draw:frame>
        <draw:frame draw:style-name="gr16" draw:text-style-name="P10" draw:layer="layout" svg:width="9cm" svg:height="11.911cm" svg:x="8cm" svg:y="3cm">
          <draw:text-box>
            <text:p text:style-name="P3"><text:span text:style-name="T1">salade </text:span></text:p>
            <text:p text:style-name="P3"><text:span text:style-name="T1">fauteuil </text:span></text:p>
            <text:p text:style-name="P3"><text:span text:style-name="T1">silencieux </text:span></text:p>
            <text:p text:style-name="P3"><text:span text:style-name="T1">ballon </text:span></text:p>
            <text:p text:style-name="P3"><text:span text:style-name="T1">mettre</text:span></text:p>
          </draw:text-box>
        </draw:frame>
        <draw:frame draw:style-name="gr3" draw:text-style-name="P11" draw:layer="layout" svg:width="10cm" svg:height="2cm" svg:x="17cm" svg:y="7cm">
          <draw:text-box>
            <text:p xml:id="id7" text:id="id7"><text:span text:style-name="T2"><text:s/>mettre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7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7" draw:text-style-name="P2" draw:layer="layout" svg:width="9cm" svg:height="10.231cm" svg:x="0cm" svg:y="3cm">
          <draw:text-box>
            <text:p text:style-name="P12"><text:span text:style-name="T1">cahier</text:span></text:p>
            <text:p text:style-name="P12"><text:span text:style-name="T1">fenêtre</text:span></text:p>
            <text:p text:style-name="P13"><text:span text:style-name="T5">chanter</text:span></text:p>
            <text:p text:style-name="P12"><text:span text:style-name="T1">voiture</text:span></text:p>
            <text:p text:style-name="P12"><text:span text:style-name="T1">grenier</text:span></text:p>
          </draw:text-box>
        </draw:frame>
        <draw:frame draw:style-name="gr18" draw:text-style-name="P4" draw:layer="layout" svg:width="9cm" svg:height="10.231cm" svg:x="8cm" svg:y="3cm">
          <draw:text-box>
            <text:p text:style-name="P13"><text:span text:style-name="T1">montagne</text:span></text:p>
            <text:p text:style-name="P13"><text:span text:style-name="T1">foyer</text:span></text:p>
            <text:p text:style-name="P13"><text:span text:style-name="T1">poisson</text:span></text:p>
            <text:p text:style-name="P13"><text:span text:style-name="T1">manteau</text:span></text:p>
            <text:p text:style-name="P13"><text:span text:style-name="T1">jardin</text:span></text:p>
          </draw:text-box>
        </draw:frame>
        <draw:frame draw:style-name="gr3" draw:text-style-name="P11" draw:layer="layout" svg:width="10cm" svg:height="2cm" svg:x="18cm" svg:y="7cm">
          <draw:text-box>
            <text:p xml:id="id8" text:id="id8"><text:span text:style-name="T2"><text:s/>chante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8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9" draw:text-style-name="P2" draw:layer="layout" svg:width="9cm" svg:height="11.911cm" svg:x="0cm" svg:y="3cm">
          <draw:text-box>
            <text:p text:style-name="P1"><text:span text:style-name="T1">nuage </text:span></text:p>
            <text:p text:style-name="P1"><text:span text:style-name="T1">guitare </text:span></text:p>
            <text:p text:style-name="P1"><text:span text:style-name="T1">pharmacie </text:span></text:p>
            <text:p text:style-name="P1"><text:span text:style-name="T1">réussir </text:span></text:p>
            <text:p text:style-name="P1"><text:span text:style-name="T1">poisson</text:span></text:p>
          </draw:text-box>
        </draw:frame>
        <draw:frame draw:style-name="gr20" draw:text-style-name="P4" draw:layer="layout" svg:width="9cm" svg:height="11.911cm" svg:x="8cm" svg:y="3cm">
          <draw:text-box>
            <text:p text:style-name="P3"><text:span text:style-name="T1">fenêtre </text:span></text:p>
            <text:p text:style-name="P3"><text:span text:style-name="T1">valise </text:span></text:p>
            <text:p text:style-name="P3"><text:span text:style-name="T1">timbre </text:span></text:p>
            <text:p text:style-name="P3"><text:span text:style-name="T1">poli </text:span></text:p>
            <text:p text:style-name="P3"><text:span text:style-name="T1">manteau</text:span></text:p>
          </draw:text-box>
        </draw:frame>
        <draw:frame draw:style-name="gr3" draw:text-style-name="P5" draw:layer="layout" svg:width="10cm" svg:height="2cm" svg:x="18cm" svg:y="7cm">
          <draw:text-box>
            <text:p xml:id="id9" text:id="id9"><text:span text:style-name="T2"><text:s/>réussi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9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1" draw:text-style-name="P2" draw:layer="layout" svg:width="9cm" svg:height="11.911cm" svg:x="0cm" svg:y="3cm">
          <draw:text-box>
            <text:p text:style-name="P1"><text:span text:style-name="T1">château </text:span></text:p>
            <text:p text:style-name="P1"><text:span text:style-name="T1">pyjama </text:span></text:p>
            <text:p text:style-name="P1"><text:span text:style-name="T1">cahier </text:span></text:p>
            <text:p text:style-name="P1"><text:span text:style-name="T1">écureuil </text:span></text:p>
            <text:p text:style-name="P1"><text:span text:style-name="T1">armoire</text:span></text:p>
          </draw:text-box>
        </draw:frame>
        <draw:frame draw:style-name="gr22" draw:text-style-name="P4" draw:layer="layout" svg:width="9cm" svg:height="11.911cm" svg:x="8cm" svg:y="3cm">
          <draw:text-box>
            <text:p text:style-name="P3"><text:span text:style-name="T1">vélo </text:span></text:p>
            <text:p text:style-name="P3"><text:span text:style-name="T1">soupe </text:span></text:p>
            <text:p text:style-name="P3"><text:span text:style-name="T1">curieux </text:span></text:p>
            <text:p text:style-name="P3"><text:span text:style-name="T1">réfléchir </text:span></text:p>
            <text:p text:style-name="P3"><text:span text:style-name="T1">horloge</text:span></text:p>
          </draw:text-box>
        </draw:frame>
        <draw:frame draw:style-name="gr3" draw:text-style-name="P5" draw:layer="layout" svg:width="10cm" svg:height="2cm" svg:x="17cm" svg:y="7cm">
          <draw:text-box>
            <text:p xml:id="id10" text:id="id10"><text:span text:style-name="T2"><text:s/>réfléchi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0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3" draw:text-style-name="P2" draw:layer="layout" svg:width="9cm" svg:height="16.743cm" svg:x="0cm" svg:y="3cm">
          <draw:text-box>
            <text:p text:style-name="P1"><text:span text:style-name="T1">écrire </text:span></text:p>
            <text:p text:style-name="P1"><text:span text:style-name="T1">bibliothèque </text:span></text:p>
            <text:p text:style-name="P1"><text:span text:style-name="T1">boussole </text:span></text:p>
            <text:p text:style-name="P1"><text:span text:style-name="T1">forêt </text:span></text:p>
            <text:p text:style-name="P1"><text:span text:style-name="T1">manteau</text:span></text:p>
            <text:p text:style-name="P1"><text:span text:style-name="T1"/></text:p>
            <text:p text:style-name="P1"><text:span text:style-name="T1"/></text:p>
          </draw:text-box>
        </draw:frame>
        <draw:frame draw:style-name="gr24" draw:text-style-name="P4" draw:layer="layout" svg:width="9cm" svg:height="16.743cm" svg:x="8cm" svg:y="3cm">
          <draw:text-box>
            <text:p text:style-name="P3"><text:span text:style-name="T1">valise </text:span></text:p>
            <text:p text:style-name="P3"><text:span text:style-name="T1">savon </text:span></text:p>
            <text:p text:style-name="P3"><text:span text:style-name="T1">citron </text:span></text:p>
            <text:p text:style-name="P3"><text:span text:style-name="T1">calme </text:span></text:p>
            <text:p text:style-name="P3"><text:span text:style-name="T1">fauteuil</text:span></text:p>
            <text:p text:style-name="P3"><text:span text:style-name="T1"/></text:p>
            <text:p text:style-name="P3"><text:span text:style-name="T1"/></text:p>
          </draw:text-box>
        </draw:frame>
        <draw:frame draw:style-name="gr3" draw:text-style-name="P5" draw:layer="layout" svg:width="10cm" svg:height="2cm" svg:x="17cm" svg:y="7cm">
          <draw:text-box>
            <text:p xml:id="id11" text:id="id11"><text:span text:style-name="T2"><text:s/>écrire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1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5" draw:text-style-name="P9" draw:layer="layout" svg:width="9cm" svg:height="14.327cm" svg:x="0cm" svg:y="3cm">
          <draw:text-box>
            <text:p text:style-name="P1"><text:span text:style-name="T1">fourchette </text:span></text:p>
            <text:p text:style-name="P1"><text:span text:style-name="T1">canapé </text:span></text:p>
            <text:p text:style-name="P1"><text:span text:style-name="T1">école </text:span></text:p>
            <text:p text:style-name="P1"><text:span text:style-name="T1">rivière </text:span></text:p>
            <text:p text:style-name="P1"><text:span text:style-name="T1">parapluie</text:span></text:p>
            <text:p text:style-name="P1"><text:span text:style-name="T1"/></text:p>
          </draw:text-box>
        </draw:frame>
        <draw:frame draw:style-name="gr26" draw:text-style-name="P10" draw:layer="layout" svg:width="9cm" svg:height="14.327cm" svg:x="8cm" svg:y="3cm">
          <draw:text-box>
            <text:p text:style-name="P3"><text:span text:style-name="T1">tomate </text:span></text:p>
            <text:p text:style-name="P3"><text:span text:style-name="T1">gâteau </text:span></text:p>
            <text:p text:style-name="P3"><text:span text:style-name="T1">lire </text:span></text:p>
            <text:p text:style-name="P3"><text:span text:style-name="T1">discret </text:span></text:p>
            <text:p text:style-name="P3"><text:span text:style-name="T1">montagne</text:span></text:p>
            <text:p text:style-name="P3"><text:span text:style-name="T1"/></text:p>
          </draw:text-box>
        </draw:frame>
        <draw:frame draw:style-name="gr3" draw:text-style-name="P11" draw:layer="layout" svg:width="10cm" svg:height="2cm" svg:x="17cm" svg:y="7cm">
          <draw:text-box>
            <text:p xml:id="id12" text:id="id12"><text:span text:style-name="T2"><text:s/>lire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2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27" draw:text-style-name="P9" draw:layer="layout" svg:width="9cm" svg:height="11.911cm" svg:x="0cm" svg:y="3cm">
          <draw:text-box>
            <text:p text:style-name="P1"><text:span text:style-name="T1">souris </text:span></text:p>
            <text:p text:style-name="P1"><text:span text:style-name="T1">danser </text:span></text:p>
            <text:p text:style-name="P1"><text:span text:style-name="T1">boulanger </text:span></text:p>
            <text:p text:style-name="P1"><text:span text:style-name="T1">nuage </text:span></text:p>
            <text:p text:style-name="P1"><text:span text:style-name="T1">fauteuil</text:span></text:p>
          </draw:text-box>
        </draw:frame>
        <draw:frame draw:style-name="gr28" draw:text-style-name="P10" draw:layer="layout" svg:width="9cm" svg:height="14.327cm" svg:x="8cm" svg:y="3cm">
          <draw:text-box>
            <text:p text:style-name="P3"><text:span text:style-name="T1">calendrier </text:span></text:p>
            <text:p text:style-name="P3"><text:span text:style-name="T1">timide </text:span></text:p>
            <text:p text:style-name="P3"><text:span text:style-name="T1">rivière </text:span></text:p>
            <text:p text:style-name="P3"><text:span text:style-name="T1">bouteille </text:span></text:p>
            <text:p text:style-name="P3"><text:span text:style-name="T1">gâteau</text:span></text:p>
            <text:p text:style-name="P3"><text:span text:style-name="T1"/></text:p>
          </draw:text-box>
        </draw:frame>
        <draw:frame draw:style-name="gr3" draw:text-style-name="P11" draw:layer="layout" svg:width="10cm" svg:height="2cm" svg:x="18cm" svg:y="7cm">
          <draw:text-box>
            <text:p xml:id="id13" text:id="id13"><text:span text:style-name="T2"><text:s/>danse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3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29" draw:text-style-name="P9" draw:layer="layout" svg:width="9cm" svg:height="14.327cm" svg:x="0cm" svg:y="3cm">
          <draw:text-box>
            <text:p text:style-name="P1"><text:span text:style-name="T1">camion </text:span></text:p>
            <text:p text:style-name="P1"><text:span text:style-name="T1">clavier </text:span></text:p>
            <text:p text:style-name="P1"><text:span text:style-name="T1">dessiner </text:span></text:p>
            <text:p text:style-name="P1"><text:span text:style-name="T1">pantalon </text:span></text:p>
            <text:p text:style-name="P1"><text:span text:style-name="T1">cheminée</text:span></text:p>
            <text:p text:style-name="P1"><text:span text:style-name="T1"/></text:p>
          </draw:text-box>
        </draw:frame>
        <draw:frame draw:style-name="gr30" draw:text-style-name="P10" draw:layer="layout" svg:width="9cm" svg:height="16.743cm" svg:x="8cm" svg:y="3cm">
          <draw:text-box>
            <text:p text:style-name="P3"><text:span text:style-name="T1">cahier </text:span></text:p>
            <text:p text:style-name="P3"><text:span text:style-name="T1">tablier </text:span></text:p>
            <text:p text:style-name="P3"><text:span text:style-name="T1">savon </text:span></text:p>
            <text:p text:style-name="P3"><text:span text:style-name="T1">prudent </text:span></text:p>
            <text:p text:style-name="P3"><text:span text:style-name="T1">rocher</text:span></text:p>
            <text:p text:style-name="P3"><text:span text:style-name="T1"/></text:p>
            <text:p text:style-name="P3"><text:span text:style-name="T1"/></text:p>
          </draw:text-box>
        </draw:frame>
        <draw:frame draw:style-name="gr3" draw:text-style-name="P11" draw:layer="layout" svg:width="10cm" svg:height="2cm" svg:x="18cm" svg:y="7cm">
          <draw:text-box>
            <text:p xml:id="id14" text:id="id14"><text:span text:style-name="T2"><text:s/>dessine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4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4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31" draw:text-style-name="P2" draw:layer="layout" svg:width="9cm" svg:height="11.911cm" svg:x="0cm" svg:y="3cm">
          <draw:text-box>
            <text:p text:style-name="P1"><text:span text:style-name="T1">guitare </text:span></text:p>
            <text:p text:style-name="P1"><text:span text:style-name="T1">lampe </text:span></text:p>
            <text:p text:style-name="P1"><text:span text:style-name="T1">ouvrir </text:span></text:p>
            <text:p text:style-name="P1"><text:span text:style-name="T1">nuage </text:span></text:p>
            <text:p text:style-name="P1"><text:span text:style-name="T1">banane</text:span></text:p>
          </draw:text-box>
        </draw:frame>
        <draw:frame draw:style-name="gr32" draw:text-style-name="P4" draw:layer="layout" svg:width="9cm" svg:height="11.911cm" svg:x="8cm" svg:y="3cm">
          <draw:text-box>
            <text:p text:style-name="P3"><text:span text:style-name="T1">pharmacie </text:span></text:p>
            <text:p text:style-name="P3"><text:span text:style-name="T1">camion </text:span></text:p>
            <text:p text:style-name="P3"><text:span text:style-name="T1">coussin </text:span></text:p>
            <text:p text:style-name="P3"><text:span text:style-name="T1">gentil </text:span></text:p>
            <text:p text:style-name="P3"><text:span text:style-name="T1">rivière</text:span></text:p>
          </draw:text-box>
        </draw:frame>
        <draw:frame draw:style-name="gr3" draw:text-style-name="P5" draw:layer="layout" svg:width="10cm" svg:height="2cm" svg:x="17cm" svg:y="7cm">
          <draw:text-box>
            <text:p xml:id="id15" text:id="id15"><text:span text:style-name="T2"><text:s/>ouvrir</text:span></text:p>
          </draw:text-box>
        </draw:frame>
        <draw:frame draw:style-name="gr3" draw:text-style-name="P7" draw:layer="layout" svg:width="28cm" svg:height="2cm" svg:x="0cm" svg:y="0cm">
          <draw:text-box>
            <text:p text:style-name="P6"><text:span text:style-name="T3"><text:s/></text:span><text:span text:style-name="T4">Trouver le verbe</text:span><text:span text:style-name="T3"> 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<text:tab/></text:span><text:span text:style-name="T3">15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5" presentation:class="page"/>
          <draw:frame presentation:style-name="pr1" draw:text-style-name="P8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4T18:06:35.866534300</dc:date>
    <meta:editing-duration>PT54M57S</meta:editing-duration>
    <meta:editing-cycles>9</meta:editing-cycles>
    <meta:generator>LibreOffice/26.2.4.2$Windows_X86_64 LibreOffice_project/0229ac93fcf0d7cbc6376066c6f35021cef002dc</meta:generator>
    <meta:document-statistic meta:object-count="111"/>
  </office:meta>
</office:document-meta>
</file>