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7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3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6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2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5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8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1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5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4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5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7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5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60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6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.42cm" fo:margin-bottom="0.35cm" fo:line-height="115%" fo:text-align="center" fo:text-indent="0cm"/>
    </style:style>
    <style:style style:name="P2" style:family="paragraph">
      <loext:graphic-properties draw:fill="none" draw:fill-color="#ffffff"/>
      <style:paragraph-properties fo:margin-left="0cm" fo:margin-right="0cm" fo:margin-top="0cm" fo:margin-bottom="0cm" fo:line-height="115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P3" style:family="paragraph">
      <style:paragraph-properties fo:margin-left="0cm" fo:margin-right="0cm" fo:margin-top="0cm" fo:margin-bottom="0cm" fo:line-height="100%" fo:text-indent="0cm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000000" loext:opacity="100%" fo:font-size="40pt" fo:background-color="transparent" style:font-size-asian="40pt" style:font-size-complex="40pt"/>
    </style:style>
    <style:style style:name="P5" style:family="paragraph">
      <loext:graphic-properties draw:fill-color="#ffffff"/>
    </style:style>
    <style:style style:name="P6" style:family="paragraph">
      <loext:graphic-properties draw:fill="none" draw:fill-color="#ffffff"/>
      <style:paragraph-properties fo:margin-left="0cm" fo:margin-right="0cm" fo:margin-top="0.42cm" fo:margin-bottom="0.35cm" fo:line-height="115%" fo:text-align="center" fo:text-indent="0cm"/>
      <style:text-properties fo:font-variant="normal" fo:text-transform="none" fo:color="#ff0000" loext:opacity="10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variant="normal" fo:text-transform="none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158466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383d3c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6" style:family="text">
      <style:text-properties fo:color="#158466" loext:opacity="100%" style:font-name="Arial" fo:font-size="36pt" fo:background-color="transparent" style:font-size-asian="36pt" style:font-size-complex="36pt"/>
    </style:style>
    <style:style style:name="T7" style:family="text">
      <style:text-properties fo:color="#000000" loext:opacity="100%" style:font-name="Arial" fo:font-size="36pt" fo:background-color="transparent" style:font-size-asian="36pt" style:font-size-complex="36pt"/>
    </style:style>
    <style:style style:name="T8" style:family="text">
      <style:text-properties fo:color="#2a6099" loext:opacity="100%" style:font-name="Arial" fo:font-size="36pt" fo:background-color="transparent" style:font-size-asian="36pt" style:font-size-complex="36pt"/>
    </style:style>
    <style:style style:name="T9" style:family="text">
      <style:text-properties fo:color="#ff0000" loext:opacity="100%" style:font-name="Arial" fo:font-size="40pt" fo:background-color="transparent" style:font-size-asian="40pt" style:font-size-complex="40pt"/>
    </style:style>
    <style:style style:name="T10" style:family="text">
      <style:text-properties fo:font-variant="normal" fo:text-transform="none" fo:color="#2a6099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12" style:family="text">
      <style:text-properties fo:color="#127622" loext:opacity="100%" style:font-name="Arial" fo:font-size="36pt" fo:background-color="transparent" style:font-size-asian="36pt" style:font-size-complex="36pt"/>
    </style:style>
    <style:style style:name="T13" style:family="text">
      <style:text-properties fo:font-variant="normal" fo:text-transform="none" fo:color="#ff4000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7cm" svg:height="3.5cm" svg:x="0.5cm" svg:y="7.5cm">
          <draw:text-box>
            <text:p text:style-name="P1"><text:span text:style-name="T1">Tu (manger) — </text:span><text:span text:style-name="T2">Passé composé </text:span></text:p>
          </draw:text-box>
        </draw:frame>
        <draw:frame draw:style-name="gr2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5">1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3" draw:text-style-name="P2" draw:layer="layout" svg:width="27cm" svg:height="3.5cm" svg:x="1.5cm" svg:y="11.5cm">
          <draw:text-box>
            <text:p xml:id="id1" text:id="id1" text:style-name="P1"><text:span text:style-name="T1">Tu </text:span><text:span text:style-name="T2">as mangé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2" draw:layer="layout" svg:width="27cm" svg:height="3.5cm" svg:x="0.5cm" svg:y="7.5cm">
          <draw:text-box>
            <text:p text:style-name="P1"><text:span text:style-name="T1">Nous (visiter) — </text:span><text:span text:style-name="T10">Présent</text:span><text:span text:style-name="T1"> </text:span></text:p>
          </draw:text-box>
        </draw:frame>
        <draw:frame draw:style-name="gr6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2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7" draw:text-style-name="P2" draw:layer="layout" svg:width="27cm" svg:height="3.5cm" svg:x="1.5cm" svg:y="11.5cm">
          <draw:text-box>
            <text:p xml:id="id2" text:id="id2" text:style-name="P1"><text:span text:style-name="T1">Nous </text:span><text:span text:style-name="T10">visitons.</text:span><text:span text:style-name="T1">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8" draw:text-style-name="P2" draw:layer="layout" svg:width="27cm" svg:height="3.5cm" svg:x="0.5cm" svg:y="7.5cm">
          <draw:text-box>
            <text:p text:style-name="P1"><text:span text:style-name="T1">Il (regarder) — </text:span><text:span text:style-name="T11">Futur</text:span><text:span text:style-name="T1"> </text:span></text:p>
          </draw:text-box>
        </draw:frame>
        <draw:frame draw:style-name="gr9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3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10" draw:text-style-name="P2" draw:layer="layout" svg:width="27cm" svg:height="3.5cm" svg:x="1.5cm" svg:y="11.5cm">
          <draw:text-box>
            <text:p xml:id="id3" text:id="id3" text:style-name="P1"><text:span text:style-name="T1">Il </text:span><text:span text:style-name="T13">regardera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11" draw:text-style-name="P2" draw:layer="layout" svg:width="27cm" svg:height="3.5cm" svg:x="0.5cm" svg:y="7.5cm">
          <draw:text-box>
            <text:p text:style-name="P1"><text:span text:style-name="T1">Je (marcher) <text:s/>— </text:span><text:span text:style-name="T11">Futur</text:span><text:span text:style-name="T1"> </text:span></text:p>
          </draw:text-box>
        </draw:frame>
        <draw:frame draw:style-name="gr12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4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6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13" draw:text-style-name="P2" draw:layer="layout" svg:width="27cm" svg:height="3.5cm" svg:x="1.5cm" svg:y="11.5cm">
          <draw:text-box>
            <text:p xml:id="id4" text:id="id4" text:style-name="P1"><text:span text:style-name="T1">Je </text:span><text:span text:style-name="T11">marcherai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4" draw:text-style-name="P2" draw:layer="layout" svg:width="27cm" svg:height="3.5cm" svg:x="0.5cm" svg:y="7.5cm">
          <draw:text-box>
            <text:p text:style-name="P1"><text:span text:style-name="T1">Elles (dessiner) — </text:span><text:span text:style-name="T10">Présent</text:span><text:span text:style-name="T1"> </text:span></text:p>
          </draw:text-box>
        </draw:frame>
        <draw:frame draw:style-name="gr15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5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16" draw:text-style-name="P2" draw:layer="layout" svg:width="27cm" svg:height="3.5cm" svg:x="1.5cm" svg:y="11.5cm">
          <draw:text-box>
            <text:p xml:id="id5" text:id="id5" text:style-name="P1"><text:span text:style-name="T1">Elles </text:span><text:span text:style-name="T10">dessinent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7" draw:text-style-name="P2" draw:layer="layout" svg:width="27cm" svg:height="3.5cm" svg:x="0.5cm" svg:y="7.5cm">
          <draw:text-box>
            <text:p text:style-name="P1"><text:span text:style-name="T1">Vous (parler) — </text:span><text:span text:style-name="T2">Passé composé </text:span></text:p>
          </draw:text-box>
        </draw:frame>
        <draw:frame draw:style-name="gr18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6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19" draw:text-style-name="P2" draw:layer="layout" svg:width="27cm" svg:height="3.5cm" svg:x="1.5cm" svg:y="11.5cm">
          <draw:text-box>
            <text:p xml:id="id6" text:id="id6" text:style-name="P1"><text:span text:style-name="T1">Vous </text:span><text:span text:style-name="T2">avez parlé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20" draw:text-style-name="P2" draw:layer="layout" svg:width="27cm" svg:height="3.5cm" svg:x="0.5cm" svg:y="7.5cm">
          <draw:text-box>
            <text:p text:style-name="P1"><text:span text:style-name="T1">Vous (chanter) — </text:span><text:span text:style-name="T2">Passé composé </text:span></text:p>
          </draw:text-box>
        </draw:frame>
        <draw:frame draw:style-name="gr21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7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22" draw:text-style-name="P2" draw:layer="layout" svg:width="27cm" svg:height="3.5cm" svg:x="1.5cm" svg:y="11.5cm">
          <draw:text-box>
            <text:p xml:id="id7" text:id="id7" text:style-name="P1"><text:span text:style-name="T1">Vous </text:span><text:span text:style-name="T2">avez chanté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23" draw:text-style-name="P2" draw:layer="layout" svg:width="27cm" svg:height="3.5cm" svg:x="0.5cm" svg:y="7.5cm">
          <draw:text-box>
            <text:p text:style-name="P1"><text:span text:style-name="T1">Ils (chercher) <text:s/>— </text:span><text:span text:style-name="T11">Futur </text:span></text:p>
          </draw:text-box>
        </draw:frame>
        <draw:frame draw:style-name="gr24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8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6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25" draw:text-style-name="P2" draw:layer="layout" svg:width="27cm" svg:height="3.5cm" svg:x="1.5cm" svg:y="11.5cm">
          <draw:text-box>
            <text:p xml:id="id8" text:id="id8" text:style-name="P1"><text:span text:style-name="T1">Ils </text:span><text:span text:style-name="T11">chercheront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26" draw:text-style-name="P2" draw:layer="layout" svg:width="27cm" svg:height="3.5cm" svg:x="0.5cm" svg:y="7.5cm">
          <draw:text-box>
            <text:p text:style-name="P1"><text:span text:style-name="T1">Je (voyager) — </text:span><text:span text:style-name="T10">Présent</text:span><text:span text:style-name="T1"> </text:span></text:p>
          </draw:text-box>
        </draw:frame>
        <draw:frame draw:style-name="gr27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9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28" draw:text-style-name="P2" draw:layer="layout" svg:width="27cm" svg:height="3.5cm" svg:x="1.5cm" svg:y="11.5cm">
          <draw:text-box>
            <text:p xml:id="id9" text:id="id9" text:style-name="P1"><text:span text:style-name="T1">Je </text:span><text:span text:style-name="T10">voyage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9" draw:text-style-name="P2" draw:layer="layout" svg:width="27cm" svg:height="3.5cm" svg:x="0.5cm" svg:y="7.5cm">
          <draw:text-box>
            <text:p text:style-name="P1"><text:span text:style-name="T1">Tu (fermer) <text:s/>— </text:span><text:span text:style-name="T11">Futur </text:span></text:p>
          </draw:text-box>
        </draw:frame>
        <draw:frame draw:style-name="gr30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0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31" draw:text-style-name="P2" draw:layer="layout" svg:width="27cm" svg:height="3.5cm" svg:x="1.5cm" svg:y="11.5cm">
          <draw:text-box>
            <text:p xml:id="id10" text:id="id10" text:style-name="P1"><text:span text:style-name="T1">Tu </text:span><text:span text:style-name="T11">fermeras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32" draw:text-style-name="P2" draw:layer="layout" svg:width="27cm" svg:height="3.5cm" svg:x="0.5cm" svg:y="7.5cm">
          <draw:text-box>
            <text:p text:style-name="P1"><text:span text:style-name="T1">Nous (arriver) — </text:span><text:span text:style-name="T2">Passé composé </text:span></text:p>
          </draw:text-box>
        </draw:frame>
        <draw:frame draw:style-name="gr33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</text:span><text:span text:style-name="T5">1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34" draw:text-style-name="P2" draw:layer="layout" svg:width="27cm" svg:height="3.5cm" svg:x="1.5cm" svg:y="11.5cm">
          <draw:text-box>
            <text:p xml:id="id11" text:id="id11" text:style-name="P1"><text:span text:style-name="T1">Nous </text:span><text:span text:style-name="T2">sommes arrivés</text:span><text:span text:style-name="T1">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35" draw:text-style-name="P2" draw:layer="layout" svg:width="27cm" svg:height="3.5cm" svg:x="0.5cm" svg:y="7.5cm">
          <draw:text-box>
            <text:p text:style-name="P1"><text:span text:style-name="T1">Elle (travailler) — </text:span><text:span text:style-name="T10">Présent</text:span><text:span text:style-name="T1"> </text:span></text:p>
          </draw:text-box>
        </draw:frame>
        <draw:frame draw:style-name="gr36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2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37" draw:text-style-name="P2" draw:layer="layout" svg:width="27cm" svg:height="3.5cm" svg:x="1.5cm" svg:y="11.5cm">
          <draw:text-box>
            <text:p xml:id="id12" text:id="id12" text:style-name="P1"><text:span text:style-name="T1">Elle </text:span><text:span text:style-name="T10">travaille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38" draw:text-style-name="P2" draw:layer="layout" svg:width="27cm" svg:height="3.5cm" svg:x="0.5cm" svg:y="7.5cm">
          <draw:text-box>
            <text:p text:style-name="P1"><text:span text:style-name="T1">Vous (préparer) <text:s/>— </text:span><text:span text:style-name="T11">Futur</text:span><text:span text:style-name="T1"> </text:span></text:p>
          </draw:text-box>
        </draw:frame>
        <draw:frame draw:style-name="gr39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3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40" draw:text-style-name="P2" draw:layer="layout" svg:width="27cm" svg:height="3.5cm" svg:x="1.5cm" svg:y="11.5cm">
          <draw:text-box>
            <text:p xml:id="id13" text:id="id13" text:style-name="P1"><text:span text:style-name="T1">Vous </text:span><text:span text:style-name="T11">préparerez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41" draw:text-style-name="P2" draw:layer="layout" svg:width="27cm" svg:height="3.5cm" svg:x="0.5cm" svg:y="7.5cm">
          <draw:text-box>
            <text:p text:style-name="P1"><text:span text:style-name="T1">Il (porter) — </text:span><text:span text:style-name="T10">Présent</text:span><text:span text:style-name="T1"> </text:span></text:p>
          </draw:text-box>
        </draw:frame>
        <draw:frame draw:style-name="gr42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4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43" draw:text-style-name="P2" draw:layer="layout" svg:width="27cm" svg:height="3.5cm" svg:x="1.5cm" svg:y="11.5cm">
          <draw:text-box>
            <text:p xml:id="id14" text:id="id14" text:style-name="P1"><text:span text:style-name="T1">Il </text:span><text:span text:style-name="T10">porte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44" draw:text-style-name="P2" draw:layer="layout" svg:width="27cm" svg:height="3.5cm" svg:x="0.5cm" svg:y="7.5cm">
          <draw:text-box>
            <text:p text:style-name="P1"><text:span text:style-name="T1">Elles (ramasser) <text:s/>— </text:span><text:span text:style-name="T2">Passé composé </text:span></text:p>
          </draw:text-box>
        </draw:frame>
        <draw:frame draw:style-name="gr45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5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46" draw:text-style-name="P2" draw:layer="layout" svg:width="27cm" svg:height="3.5cm" svg:x="1.5cm" svg:y="11.5cm">
          <draw:text-box>
            <text:p xml:id="id15" text:id="id15" text:style-name="P1"><text:span text:style-name="T1">Elles </text:span><text:span text:style-name="T2">ont ramassé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draw:style-name="gr47" draw:text-style-name="P2" draw:layer="layout" svg:width="27cm" svg:height="3.5cm" svg:x="0.5cm" svg:y="7.5cm">
          <draw:text-box>
            <text:p text:style-name="P1"><text:span text:style-name="T1">Je (observer) <text:s/>— </text:span><text:span text:style-name="T11">Futur</text:span><text:span text:style-name="T1"> </text:span></text:p>
          </draw:text-box>
        </draw:frame>
        <draw:frame draw:style-name="gr48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6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49" draw:text-style-name="P2" draw:layer="layout" svg:width="27cm" svg:height="3.5cm" svg:x="1.5cm" svg:y="11.5cm">
          <draw:text-box>
            <text:p xml:id="id16" text:id="id16" text:style-name="P1"><text:span text:style-name="T1">J'</text:span><text:span text:style-name="T11">observerai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style-name="gr50" draw:text-style-name="P2" draw:layer="layout" svg:width="27cm" svg:height="3.5cm" svg:x="0.5cm" svg:y="7.5cm">
          <draw:text-box>
            <text:p text:style-name="P1"><text:span text:style-name="T1">Ils (tomber) — </text:span><text:span text:style-name="T10">Présent</text:span><text:span text:style-name="T1"> </text:span></text:p>
          </draw:text-box>
        </draw:frame>
        <draw:frame draw:style-name="gr51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7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52" draw:text-style-name="P2" draw:layer="layout" svg:width="27cm" svg:height="3.5cm" svg:x="1.5cm" svg:y="11.5cm">
          <draw:text-box>
            <text:p xml:id="id17" text:id="id17" text:style-name="P1"><text:span text:style-name="T1">Ils </text:span><text:span text:style-name="T10">tombent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7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style-name="gr53" draw:text-style-name="P2" draw:layer="layout" svg:width="27cm" svg:height="3.5cm" svg:x="0.5cm" svg:y="7.5cm">
          <draw:text-box>
            <text:p text:style-name="P1"><text:span text:style-name="T1">Tu (entrer) <text:s text:c="2"/>— </text:span><text:span text:style-name="T2">Passé composé </text:span></text:p>
          </draw:text-box>
        </draw:frame>
        <draw:frame draw:style-name="gr54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8</text:span><text:span text:style-name="T5">/20</text:span></text:p>
            <text:p text:style-name="P3"><text:span text:style-name="T5"/></text:p>
            <text:p><text:span text:style-name="T12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55" draw:text-style-name="P2" draw:layer="layout" svg:width="27cm" svg:height="3.5cm" svg:x="1.5cm" svg:y="11.5cm">
          <draw:text-box>
            <text:p xml:id="id18" text:id="id18" text:style-name="P1"><text:span text:style-name="T1">Tu </text:span><text:span text:style-name="T2">es entré(e)</text:span><text:span text:style-name="T1">.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style-name="gr56" draw:text-style-name="P2" draw:layer="layout" svg:width="27cm" svg:height="3.5cm" svg:x="0.5cm" svg:y="7.5cm">
          <draw:text-box>
            <text:p text:style-name="P1"><text:span text:style-name="T1">Nous (aimer) <text:s/>— </text:span><text:span text:style-name="T11">Futur</text:span><text:span text:style-name="T1"> </text:span></text:p>
          </draw:text-box>
        </draw:frame>
        <draw:frame draw:style-name="gr57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9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58" draw:text-style-name="P6" draw:layer="layout" svg:width="27cm" svg:height="3.5cm" svg:x="1.5cm" svg:y="11.5cm">
          <draw:text-box>
            <text:p xml:id="id19" text:id="id19" text:style-name="P1"><text:span text:style-name="T14">Nous</text:span><text:span text:style-name="T11"> aimerons</text:span><text:span text:style-name="T14">.</text:span><text:span text:style-name="T11">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9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style-name="gr59" draw:text-style-name="P2" draw:layer="layout" svg:width="27cm" svg:height="3.5cm" svg:x="0.5cm" svg:y="7.5cm">
          <draw:text-box>
            <text:p text:style-name="P1"><text:span text:style-name="T1">Vous (danser) — </text:span><text:span text:style-name="T10">Présent</text:span><text:span text:style-name="T1"> </text:span></text:p>
          </draw:text-box>
        </draw:frame>
        <draw:frame draw:style-name="gr60" draw:text-style-name="P4" draw:layer="layout" svg:width="28cm" svg:height="6.551cm" svg:x="0cm" svg:y="0cm">
          <draw:text-box>
            <text:p text:style-name="P3"><text:span text:style-name="T3">Conjuguer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20</text:span><text:span text:style-name="T5">/20</text:span></text:p>
            <text:p text:style-name="P3"><text:span text:style-name="T5"/></text:p>
            <text:p><text:span text:style-name="T6"><text:tab/></text:span><text:span text:style-name="T6">Passé composé</text:span><text:span text:style-name="T7"><text:tab/></text:span><text:span text:style-name="T7"><text:tab/></text:span><text:span text:style-name="T8">Présent</text:span><text:span text:style-name="T7"><text:tab/></text:span><text:span text:style-name="T7"><text:tab/></text:span><text:span text:style-name="T5"><text:tab/></text:span><text:span text:style-name="T5"><text:tab/></text:span><text:span text:style-name="T9">Futur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/text:p>
          </draw:text-box>
        </draw:frame>
        <draw:frame draw:style-name="gr61" draw:text-style-name="P6" draw:layer="layout" svg:width="27cm" svg:height="3.5cm" svg:x="1.5cm" svg:y="11.5cm">
          <draw:text-box>
            <text:p xml:id="id20" text:id="id20" text:style-name="P1"><text:span text:style-name="T14">Vous</text:span><text:span text:style-name="T11"> </text:span><text:span text:style-name="T10">dansez</text:span><text:span text:style-name="T14">.</text:span><text:span text:style-name="T11">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0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7T22:08:43.402238700</dc:date>
    <meta:editing-duration>PT5H16M18S</meta:editing-duration>
    <meta:editing-cycles>30</meta:editing-cycles>
    <meta:generator>LibreOffice/26.2.4.2$Windows_X86_64 LibreOffice_project/0229ac93fcf0d7cbc6376066c6f35021cef002dc</meta:generator>
    <meta:print-date>2026-07-16T13:56:14.633079600</meta:print-date>
    <meta:printed-by>Fichiers PDF</meta:printed-by>
    <meta:document-statistic meta:object-count="121"/>
  </office:meta>
</office:document-meta>
</file>