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svg:stroke-color="#000000" draw:fill="none" draw:fill-color="#ffffff" draw:textarea-horizontal-align="left" draw:auto-grow-height="true" draw:auto-grow-width="false" fo:min-height="6.829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3" style:family="graphic" style:parent-style-name="standard">
      <style:graphic-properties draw:stroke="none" draw:fill="solid" draw:fill-color="#ffffff" fo:min-height="1.738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1">
      <style:graphic-properties draw:stroke="none" svg:stroke-color="#000000" draw:fill="none" draw:fill-color="#ffffff" draw:textarea-horizontal-align="left" draw:auto-grow-height="true" draw:auto-grow-width="false" fo:min-height="6.829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svg:stroke-color="#000000" draw:fill="none" draw:fill-color="#ffffff" draw:textarea-horizontal-align="left" draw:auto-grow-height="true" draw:auto-grow-width="false" fo:min-height="6.829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17" style:family="graphic" style:parent-style-name="standard">
      <style:graphic-properties draw:stroke="none" draw:fill="solid" draw:fill-color="#ffffff" fo:min-height="1.929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10.821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22" style:family="graphic" style:parent-style-name="standard">
      <style:graphic-properties draw:stroke="none" draw:fill="solid" draw:fill-color="#ffffff" fo:min-height="2.238cm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829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274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27" style:family="graphic" style:parent-style-name="standard">
      <style:graphic-properties draw:stroke="none" draw:fill="solid" draw:fill-color="#ffffff" fo:min-height="1.577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274cm" loext:decorative="false"/>
      <style:paragraph-properties style:writing-mode="lr-tb"/>
    </style:style>
    <style:style style:name="gr29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31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274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33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34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6.274cm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37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9.896cm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40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8.085cm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42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43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8.085cm" loext:decorative="false"/>
      <style:paragraph-properties style:writing-mode="lr-tb"/>
    </style:style>
    <style:style style:name="gr44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45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46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8.085cm" loext:decorative="false"/>
      <style:paragraph-properties style:writing-mode="lr-tb"/>
    </style:style>
    <style:style style:name="gr47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48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11.707cm" loext:decorative="false"/>
      <style:paragraph-properties style:writing-mode="lr-tb"/>
    </style:style>
    <style:style style:name="gr50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gr52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8.085cm" loext:decorative="false"/>
      <style:paragraph-properties style:writing-mode="lr-tb"/>
    </style:style>
    <style:style style:name="gr53" style:family="graphic" style:parent-style-name="standard" style:list-style-name="L1">
      <style:graphic-properties draw:stroke="none" draw:fill="none" fo:min-height="3.151cm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draw:fill="solid" draw:fill-color="#ffffff" fo:min-height="1.812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.42cm" fo:margin-bottom="0.35cm" fo:line-height="115%" fo:text-align="left" fo:text-indent="0cm"/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15%" fo:text-align="left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P3" style:family="paragraph">
      <style:paragraph-properties fo:margin-left="0cm" fo:margin-right="0cm" fo:margin-top="0cm" fo:margin-bottom="0cm" fo:line-height="100%" fo:text-indent="0cm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5" style:family="paragraph">
      <loext:graphic-properties draw:fill="solid" draw:fill-color="#ffffff"/>
      <style:text-properties fo:color="#ff0000" loext:opacity="100%"/>
    </style:style>
    <style:style style:name="P6" style:family="paragraph">
      <loext:graphic-properties draw:fill-color="#ffffff"/>
    </style:style>
    <style:style style:name="P7" style:family="paragraph">
      <loext:graphic-properties draw:fill="solid" draw:fill-color="#ffffff"/>
    </style:style>
    <style:style style:name="P8" style:family="paragraph">
      <loext:graphic-properties draw:fill="none" draw:fill-color="#ffffff"/>
      <style:paragraph-properties fo:margin-left="0cm" fo:margin-right="0cm" fo:margin-top="0cm" fo:margin-bottom="0cm" fo:line-height="115%" fo:text-align="left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0pt" fo:font-style="normal" fo:text-shadow="none" style:text-underline-style="none" fo:font-weight="normal" style:letter-kerning="true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solid" draw:fill-color="#ffffff"/>
      <style:text-properties fo:color="#ff4000" loext:opacity="100%"/>
    </style:style>
    <style:style style:name="P10" style:family="paragraph">
      <loext:graphic-properties draw:fill="solid" draw:fill-color="#ffffff"/>
      <style:paragraph-properties fo:margin-left="0cm" fo:margin-right="0cm" fo:margin-top="0.42cm" fo:margin-bottom="0.35cm" fo:line-height="115%" fo:text-align="left" fo:text-indent="0cm"/>
      <style:text-properties fo:color="#158466" loext:opacity="100%"/>
    </style:style>
    <style:style style:name="P11" style:family="paragraph">
      <loext:graphic-properties draw:fill="solid" draw:fill-color="#ffffff"/>
      <style:paragraph-properties fo:margin-left="0cm" fo:margin-right="0cm" fo:margin-top="0.42cm" fo:margin-bottom="0.35cm" fo:line-height="115%" fo:text-align="left" fo:text-indent="0cm"/>
      <style:text-properties fo:color="#2a6099" loext:opacity="100%"/>
    </style:style>
    <style:style style:name="P12" style:family="paragraph">
      <loext:graphic-properties draw:fill="solid" draw:fill-color="#ffffff"/>
      <style:paragraph-properties fo:margin-left="0cm" fo:margin-right="0cm" fo:margin-top="0.42cm" fo:margin-bottom="0.35cm" fo:line-height="115%" fo:text-align="left" fo:text-indent="0cm"/>
      <style:text-properties fo:color="#ff0000" loext:opacity="100%"/>
    </style:style>
    <style:style style:name="P13" style:family="paragraph">
      <loext:graphic-properties draw:fill="none" draw:fill-color="#ffffff"/>
      <style:paragraph-properties fo:margin-left="0cm" fo:margin-right="0cm" fo:margin-top="0.42cm" fo:margin-bottom="0.35cm" fo:line-height="115%" fo:text-align="left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variant="normal" fo:text-transform="none" fo:color="#158466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2a6099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2a6099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7" style:family="text">
      <style:text-properties fo:color="#158466" loext:opacity="100%" style:font-name="Arial" fo:font-size="36pt" fo:background-color="transparent" style:font-size-asian="36pt" style:font-size-complex="36pt"/>
    </style:style>
    <style:style style:name="T8" style:family="text">
      <style:text-properties fo:font-variant="normal" fo:text-transform="none" fo:color="#2a6099" loext:opacity="100%" style:text-outline="false" style:text-line-through-style="none" style:text-line-through-type="none" style:font-name="Arial" fo:font-size="44pt" fo:font-style="normal" fo:text-shadow="none" style:text-underline-style="none" fo:font-weight="normal" style:letter-kerning="true" style:font-name-asian="Microsoft YaHei" style:font-size-asian="44pt" style:font-style-asian="normal" style:font-weight-asian="normal" style:font-name-complex="Arial1" style:font-size-complex="44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ff4000" loext:opacity="100%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fo:color="#158466" loext:opacity="100%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fo:color="#2a6099" loext:opacity="100%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style:style style:name="T14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40pt" fo:font-style="normal" fo:text-shadow="none" style:text-underline-style="none" style:letter-kerning="true" style:font-size-asian="40pt" style:font-style-asian="normal" style:font-size-complex="40pt" style:font-style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7cm" svg:height="7.079cm" svg:x="0.5cm" svg:y="3.421cm">
          <draw:text-box>
            <text:p text:style-name="P1"><text:span text:style-name="T1">Tu as observé les étoiles.</text:span></text:p>
            <text:p text:style-name="P1"><text:span text:style-name="T2">Tu observes les étoiles.</text:span></text:p>
            <text:p text:style-name="P1"><text:span text:style-name="T3">Tu ……………... les étoiles. </text:span></text:p>
          </draw:text-box>
        </draw:frame>
        <draw:frame draw:style-name="gr2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6">1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5" draw:layer="layout" svg:width="9cm" svg:height="1.988cm" svg:x="3cm" svg:y="8.512cm">
          <draw:text-box>
            <text:p xml:id="id1" text:id="id1"><text:span text:style-name="T3">observera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27cm" svg:height="7.079cm" svg:x="0.5cm" svg:y="3.421cm">
          <draw:text-box>
            <text:p text:style-name="P1"><text:span text:style-name="T1">Les astronautes <text:s/>……………. la fusée.</text:span></text:p>
            <text:p text:style-name="P1"><text:span text:style-name="T2">Les astronautes préparent la fusée.</text:span></text:p>
            <text:p text:style-name="P1"><text:span text:style-name="T3">Les astronautes prépareront la fusée. </text:span></text:p>
          </draw:text-box>
        </draw:frame>
        <draw:frame draw:style-name="gr6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2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2" draw:id="id2" draw:layer="layout" svg:width="8.448cm" svg:height="1.988cm" svg:x="12.5cm" svg:y="3.512cm">
          <draw:text-box>
            <text:p><text:span text:style-name="T1">ont prépar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7" draw:text-style-name="P2" draw:layer="layout" svg:width="27cm" svg:height="7.079cm" svg:x="0.5cm" svg:y="3.421cm">
          <draw:text-box>
            <text:p text:style-name="P1"><text:span text:style-name="T1">Il a regardé la planète. </text:span></text:p>
            <text:p text:style-name="P1"><text:span text:style-name="T8">Il <text:s/>………... <text:s text:c="2"/></text:span><text:span text:style-name="T2">la planète. </text:span></text:p>
            <text:p text:style-name="P1"><text:span text:style-name="T3">Il regardera la planète. </text:span></text:p>
          </draw:text-box>
        </draw:frame>
        <draw:frame draw:style-name="gr8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3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3" draw:id="id3" draw:layer="layout" svg:width="7cm" svg:height="1.988cm" svg:x="7.5cm" svg:y="6.035cm">
          <draw:text-box>
            <text:p><text:span text:style-name="T2">regard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9" draw:text-style-name="P2" draw:layer="layout" svg:width="27cm" svg:height="7.079cm" svg:x="0.5cm" svg:y="3.421cm">
          <draw:text-box>
            <text:p text:style-name="P1"><text:span text:style-name="T1">Le scientifique a utilisé le télescope. </text:span></text:p>
            <text:p text:style-name="P1"><text:span text:style-name="T2">Le scientifique utilise le télescope. </text:span></text:p>
            <text:p text:style-name="P1"><text:span text:style-name="T3">Le scientifique ………… le télescope. </text:span></text:p>
          </draw:text-box>
        </draw:frame>
        <draw:frame draw:style-name="gr10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4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4" draw:id="id4" draw:layer="layout" svg:width="6.5cm" svg:height="1.988cm" svg:x="11cm" svg:y="8.512cm">
          <draw:text-box>
            <text:p><text:span text:style-name="T3">utilisera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27cm" svg:height="7.079cm" svg:x="0.5cm" svg:y="3.421cm">
          <draw:text-box>
            <text:p text:style-name="P1"><text:span text:style-name="T1">Elles ont dessiné une galaxie. </text:span></text:p>
            <text:p text:style-name="P1"><text:span text:style-name="T2">Elles …………... une galaxie. </text:span></text:p>
            <text:p text:style-name="P1"><text:span text:style-name="T3">Elles dessineront une galaxie. </text:span></text:p>
          </draw:text-box>
        </draw:frame>
        <draw:frame draw:style-name="gr12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5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5" draw:id="id5" draw:layer="layout" svg:width="7.653cm" svg:height="1.988cm" svg:x="7.347cm" svg:y="6.012cm">
          <draw:text-box>
            <text:p><text:span text:style-name="T2">dessinen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3" draw:text-style-name="P2" draw:layer="layout" svg:width="27cm" svg:height="7.079cm" svg:x="0.5cm" svg:y="3.421cm">
          <draw:text-box>
            <text:p text:style-name="P1"><text:span text:style-name="T1">Les élèves ……………. un satellite. </text:span></text:p>
            <text:p text:style-name="P1"><text:span text:style-name="T2">Les élèves trouvent un satellite. </text:span></text:p>
            <text:p text:style-name="P1"><text:span text:style-name="T3">Les élèves trouveront un satellite. </text:span></text:p>
          </draw:text-box>
        </draw:frame>
        <draw:frame draw:style-name="gr14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6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6" draw:id="id6" draw:layer="layout" svg:width="8.5cm" svg:height="1.988cm" svg:x="9.5cm" svg:y="3.512cm">
          <draw:text-box>
            <text:p><text:span text:style-name="T1">ont trouvé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5" draw:text-style-name="P2" draw:layer="layout" svg:width="27cm" svg:height="7.079cm" svg:x="0.5cm" svg:y="3.421cm">
          <draw:text-box>
            <text:p text:style-name="P1"><text:span text:style-name="T1">Elle est …………... sur Mars. </text:span></text:p>
            <text:p text:style-name="P1"><text:span text:style-name="T2">Elle arrive sur Mars. </text:span></text:p>
            <text:p text:style-name="P1"><text:span text:style-name="T3">Elle arrivera sur Mars. </text:span></text:p>
          </draw:text-box>
        </draw:frame>
        <draw:frame draw:style-name="gr16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7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17" draw:text-style-name="P7" xml:id="id7" draw:id="id7" draw:layer="layout" svg:width="7.5cm" svg:height="2.179cm" svg:x="9.5cm" svg:y="3.821cm">
          <draw:text-box>
            <text:p><text:span text:style-name="T1">arrivé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8" draw:text-style-name="P2" draw:layer="layout" svg:width="27cm" svg:height="11.071cm" svg:x="0.5cm" svg:y="3.421cm">
          <draw:text-box>
            <text:p text:style-name="P1"><text:span text:style-name="T1">Les robots ont visité la station spatiale. </text:span></text:p>
            <text:p text:style-name="P1"><text:span text:style-name="T2">Les robots visitent la station spatiale. </text:span></text:p>
            <text:p text:style-name="P1"><text:span text:style-name="T3">Les robots ………...…. <text:s/>la station spatiale. </text:span></text:p>
          </draw:text-box>
        </draw:frame>
        <draw:frame draw:style-name="gr19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8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xml:id="id8" draw:id="id8" draw:layer="layout" svg:width="8.219cm" svg:height="1.988cm" svg:x="8.781cm" svg:y="10.512cm">
          <draw:text-box>
            <text:p><text:span text:style-name="T3">visiteron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20" draw:text-style-name="P2" draw:layer="layout" svg:width="27cm" svg:height="7.079cm" svg:x="0.5cm" svg:y="3.421cm">
          <draw:text-box>
            <text:p text:style-name="P1"><text:span text:style-name="T1">Tu ………… sur Mars. </text:span></text:p>
            <text:p text:style-name="P1"><text:span text:style-name="T2">Elle arrive sur Mars. </text:span></text:p>
            <text:p text:style-name="P1"><text:span text:style-name="T3">Elle arrivera sur Mars. </text:span></text:p>
          </draw:text-box>
        </draw:frame>
        <draw:frame draw:style-name="gr21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9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22" draw:text-style-name="P7" xml:id="id9" draw:id="id9" draw:layer="layout" svg:width="6.5cm" svg:height="2.488cm" svg:x="8cm" svg:y="3.512cm">
          <draw:text-box>
            <text:p><text:span text:style-name="T1">es arriv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3" draw:text-style-name="P2" draw:layer="layout" svg:width="27cm" svg:height="7.079cm" svg:x="0.5cm" svg:y="3.421cm">
          <draw:text-box>
            <text:p text:style-name="P1"><text:span text:style-name="T1">Les mécaniciens ont fermé le sas. </text:span></text:p>
            <text:p text:style-name="P1"><text:span text:style-name="T2">Les mécaniciens ………… le sas. </text:span></text:p>
            <text:p text:style-name="P1"><text:span text:style-name="T3">Les mécaniciens fermeront le sas. </text:span></text:p>
          </draw:text-box>
        </draw:frame>
        <draw:frame draw:style-name="gr24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0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" draw:text-style-name="P7" draw:layer="layout" svg:width="6.5cm" svg:height="1.988cm" svg:x="14cm" svg:y="6.012cm">
          <draw:text-box>
            <text:p xml:id="id10" text:id="id10"><text:span text:style-name="T2">fermen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5" draw:text-style-name="P8" draw:layer="layout" svg:width="27cm" svg:height="6.524cm" svg:x="0.5cm" svg:y="4cm">
          <draw:text-box>
            <text:p text:style-name="P1"><text:span text:style-name="T9">L'astronaute a ramassé une météorite. </text:span></text:p>
            <text:p text:style-name="P1"><text:span text:style-name="T9">L'astronaute ramasse une météorite. </text:span></text:p>
            <text:p text:style-name="P1"><text:span text:style-name="T10">L'astronaute ………….. <text:s/>une météorite. </text:span></text:p>
          </draw:text-box>
        </draw:frame>
        <draw:frame draw:style-name="gr26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1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27" draw:text-style-name="P9" xml:id="id11" draw:id="id11" draw:layer="layout" svg:width="7.161cm" svg:height="1.827cm" svg:x="9.515cm" svg:y="8.627cm">
          <draw:text-box>
            <text:p><text:span text:style-name="T11">ramassera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8" draw:text-style-name="P8" draw:layer="layout" svg:width="27cm" svg:height="6.524cm" svg:x="0.5cm" svg:y="4cm">
          <draw:text-box>
            <text:p text:style-name="P1"><text:span text:style-name="T9">Vous …………….. <text:s/>le signal.</text:span></text:p>
            <text:p text:style-name="P1"><text:span text:style-name="T9">Vous écoutez le signal.</text:span></text:p>
            <text:p text:style-name="P1"><text:span text:style-name="T9">Vous écouterez le signal.</text:span><text:span text:style-name="T10"> </text:span></text:p>
          </draw:text-box>
        </draw:frame>
        <draw:frame draw:style-name="gr29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2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0" draw:text-style-name="P10" xml:id="id12" draw:id="id12" draw:layer="layout" svg:width="8.5cm" svg:height="2.062cm" svg:x="8.5cm" svg:y="3.938cm">
          <draw:text-box>
            <text:p text:style-name="P1"><text:span text:style-name="T12">avez écout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draw:frame draw:style-name="gr31" draw:text-style-name="P8" draw:layer="layout" svg:width="27cm" svg:height="6.524cm" svg:x="0.5cm" svg:y="4cm">
          <draw:text-box>
            <text:p text:style-name="P1"><text:span text:style-name="T9">La pilote a porté sa combinaison.</text:span></text:p>
            <text:p text:style-name="P1"><text:span text:style-name="T9">La pilote ……… sa combinaison.</text:span></text:p>
            <text:p text:style-name="P1"><text:span text:style-name="T9">La pilote portera sa combinaison. </text:span></text:p>
          </draw:text-box>
        </draw:frame>
        <draw:frame draw:style-name="gr32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3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3" draw:text-style-name="P11" xml:id="id13" draw:id="id13" draw:layer="layout" svg:width="4.5cm" svg:height="2.062cm" svg:x="9cm" svg:y="6.438cm">
          <draw:text-box>
            <text:p text:style-name="P1"><text:span text:style-name="T13">port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draw:frame draw:style-name="gr34" draw:text-style-name="P8" draw:layer="layout" svg:width="27cm" svg:height="6.524cm" svg:x="0.5cm" svg:y="4cm">
          <draw:text-box>
            <text:p text:style-name="P1"><text:span text:style-name="T9">Ils ont cherché une comète.</text:span></text:p>
            <text:p text:style-name="P1"><text:span text:style-name="T9">Ils cherchent une comète.</text:span></text:p>
            <text:p text:style-name="P1"><text:span text:style-name="T9">Ils <text:s/>……………. une comète. </text:span></text:p>
          </draw:text-box>
        </draw:frame>
        <draw:frame draw:style-name="gr35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4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6" draw:text-style-name="P12" xml:id="id14" draw:id="id14" draw:layer="layout" svg:width="8cm" svg:height="2.062cm" svg:x="7cm" svg:y="8.627cm">
          <draw:text-box>
            <text:p text:style-name="P1"><text:span text:style-name="T14">chercheron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draw:frame draw:style-name="gr37" draw:text-style-name="P13" draw:layer="layout" svg:width="27.5cm" svg:height="10.146cm" svg:x="0.5cm" svg:y="4cm">
          <draw:text-box>
            <text:p text:style-name="P1"><text:span text:style-name="T9">Les voyageurs sont restés dans le vaisseau.</text:span></text:p>
            <text:p text:style-name="P1"><text:span text:style-name="T9">Les voyageurs restent dans le vaisseau.</text:span></text:p>
            <text:p text:style-name="P1"><text:span text:style-name="T9">Les voyageurs …………. <text:s/>dans le vaisseau. </text:span></text:p>
          </draw:text-box>
        </draw:frame>
        <draw:frame draw:style-name="gr38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5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39" draw:text-style-name="P12" xml:id="id15" draw:id="id15" draw:layer="layout" svg:width="6.5cm" svg:height="2.062cm" svg:x="11cm" svg:y="10.5cm">
          <draw:text-box>
            <text:p text:style-name="P1"><text:span text:style-name="T14">resteron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draw:frame draw:style-name="gr40" draw:text-style-name="P13" draw:layer="layout" svg:width="27.5cm" svg:height="8.335cm" svg:x="0.5cm" svg:y="4cm">
          <draw:text-box>
            <text:p text:style-name="P1"><text:span text:style-name="T9">Nous …………………….. <text:s/>la Lune.</text:span></text:p>
            <text:p text:style-name="P1"><text:span text:style-name="T9">Nous photographions la Lune.</text:span></text:p>
            <text:p text:style-name="P1"><text:span text:style-name="T9">Nous photographierons la Lune. </text:span></text:p>
          </draw:text-box>
        </draw:frame>
        <draw:frame draw:style-name="gr41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6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42" draw:text-style-name="P10" xml:id="id16" draw:id="id16" draw:layer="layout" svg:width="14cm" svg:height="2.062cm" svg:x="7cm" svg:y="4cm">
          <draw:text-box>
            <text:p text:style-name="P1"><text:span text:style-name="T12">avons photographi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draw:frame draw:style-name="gr43" draw:text-style-name="P13" draw:layer="layout" svg:width="27.5cm" svg:height="8.335cm" svg:x="0.5cm" svg:y="4cm">
          <draw:text-box>
            <text:p text:style-name="P1"><text:span text:style-name="T9">Le robot a réparé le satellite.</text:span></text:p>
            <text:p text:style-name="P1"><text:span text:style-name="T9">Le robot ……... <text:s/>le satellite.</text:span></text:p>
            <text:p text:style-name="P1"><text:span text:style-name="T9">Le robot réparera le satellite. </text:span></text:p>
          </draw:text-box>
        </draw:frame>
        <draw:frame draw:style-name="gr44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7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45" draw:text-style-name="P11" xml:id="id17" draw:id="id17" draw:layer="layout" svg:width="5cm" svg:height="2.062cm" svg:x="10.5cm" svg:y="6.438cm">
          <draw:text-box>
            <text:p text:style-name="P1"><text:span text:style-name="T13">répar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draw:frame draw:style-name="gr46" draw:text-style-name="P13" draw:layer="layout" svg:width="27.5cm" svg:height="8.335cm" svg:x="0.5cm" svg:y="4cm">
          <draw:text-box>
            <text:p text:style-name="P1"><text:span text:style-name="T9">Elles …………. l'espace.</text:span></text:p>
            <text:p text:style-name="P1"><text:span text:style-name="T9">Elles aiment l'espace.</text:span></text:p>
            <text:p text:style-name="P1"><text:span text:style-name="T9">Elles aimeront l'espace. </text:span></text:p>
          </draw:text-box>
        </draw:frame>
        <draw:frame draw:style-name="gr47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8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48" draw:text-style-name="P12" xml:id="id18" draw:id="id18" draw:layer="layout" svg:width="6.5cm" svg:height="2.062cm" svg:x="10cm" svg:y="3.938cm">
          <draw:text-box>
            <text:p text:style-name="P1"><text:span text:style-name="T14">ont aim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draw:frame draw:style-name="gr49" draw:text-style-name="P13" draw:layer="layout" svg:width="27.5cm" svg:height="11.957cm" svg:x="0.5cm" svg:y="3.043cm">
          <draw:text-box>
            <text:p text:style-name="P1"><text:span text:style-name="T9">Les explorateurs ……….…... sur un astéroïde.</text:span></text:p>
            <text:p text:style-name="P1"><text:span text:style-name="T9">Les explorateurs marchent sur un astéroïde.</text:span></text:p>
            <text:p text:style-name="P1"><text:span text:style-name="T9">Les explorateurs marcheront sur un astéroïde. </text:span></text:p>
          </draw:text-box>
        </draw:frame>
        <draw:frame draw:style-name="gr50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9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51" draw:text-style-name="P10" xml:id="id19" draw:id="id19" draw:layer="layout" svg:width="8cm" svg:height="2.062cm" svg:x="13.5cm" svg:y="3.043cm">
          <draw:text-box>
            <text:p text:style-name="P1"><text:span text:style-name="T12">ont marché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draw:frame draw:style-name="gr52" draw:text-style-name="P13" draw:layer="layout" svg:width="27.5cm" svg:height="8.335cm" svg:x="0.5cm" svg:y="3.043cm">
          <draw:text-box>
            <text:p text:style-name="P1"><text:span text:style-name="T9">Je suis tombé dans un cratère.</text:span></text:p>
            <text:p text:style-name="P1"><text:span text:style-name="T9">Je tombe dans un cratère.</text:span></text:p>
            <text:p text:style-name="P1"><text:span text:style-name="T9">Je <text:s/>……………. dans un cratère. </text:span></text:p>
          </draw:text-box>
        </draw:frame>
        <draw:frame draw:style-name="gr53" draw:text-style-name="P4" draw:layer="layout" svg:width="28cm" svg:height="3.401cm" svg:x="0cm" svg:y="0cm">
          <draw:text-box>
            <text:p text:style-name="P3"><text:span text:style-name="T4">Conjuguer une phrase.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20</text:span><text:span text:style-name="T6">/20</text:span><text:span text:style-name="T7"><text:tab/></text:span><text:span text:style-name="T6"><text:tab/></text:span><text:span text:style-name="T6"><text:tab/></text:span><text:span text:style-name="T6"><text:tab/></text:span></text:p>
          </draw:text-box>
        </draw:frame>
        <draw:frame draw:style-name="gr54" draw:text-style-name="P12" xml:id="id20" draw:id="id20" draw:layer="layout" svg:width="7.5cm" svg:height="2.062cm" svg:x="6cm" svg:y="7.438cm">
          <draw:text-box>
            <text:p text:style-name="P1"><text:span text:style-name="T14">tomberai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7T23:28:38.912774200</dc:date>
    <meta:editing-duration>PT5H37M8S</meta:editing-duration>
    <meta:editing-cycles>36</meta:editing-cycles>
    <meta:generator>LibreOffice/26.2.4.2$Windows_X86_64 LibreOffice_project/0229ac93fcf0d7cbc6376066c6f35021cef002dc</meta:generator>
    <meta:print-date>2026-07-16T13:56:14.633079600</meta:print-date>
    <meta:printed-by>Fichiers PDF</meta:printed-by>
    <meta:document-statistic meta:object-count="121"/>
  </office:meta>
</office:document-meta>
</file>