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C80000013092E750B2.png" manifest:media-type="image/png"/>
  <manifest:file-entry manifest:full-path="Pictures/1000000100000105000000E103347DD8.png" manifest:media-type="image/png"/>
  <manifest:file-entry manifest:full-path="Pictures/100000010000020D000002A4D9C7EC63.png" manifest:media-type="image/png"/>
  <manifest:file-entry manifest:full-path="Pictures/1000000100000120000001CC782F1505.png" manifest:media-type="image/png"/>
  <manifest:file-entry manifest:full-path="Pictures/10000001000001430000014D6A9088B1.png" manifest:media-type="image/png"/>
  <manifest:file-entry manifest:full-path="Pictures/1000000100000129000000E9E933792D.png" manifest:media-type="image/png"/>
  <manifest:file-entry manifest:full-path="Pictures/10000001000000A8000000DD4EE97D0E.png" manifest:media-type="image/png"/>
  <manifest:file-entry manifest:full-path="Pictures/10000001000000B5000000A6317D522E.png" manifest:media-type="image/png"/>
  <manifest:file-entry manifest:full-path="Pictures/10000001000001160000006095D3AD80.png" manifest:media-type="image/png"/>
  <manifest:file-entry manifest:full-path="Pictures/1000000100000138000000E49D67AA6D.png" manifest:media-type="image/png"/>
  <manifest:file-entry manifest:full-path="Pictures/10000001000000E00000012010D7AD65.png" manifest:media-type="image/png"/>
  <manifest:file-entry manifest:full-path="Pictures/10000001000000AD0000010F5E13CB92.png" manifest:media-type="image/png"/>
  <manifest:file-entry manifest:full-path="Pictures/1000000100000147000000E62219F627.png" manifest:media-type="image/png"/>
  <manifest:file-entry manifest:full-path="Pictures/100000010000013A0000014E503BBC81.png" manifest:media-type="image/png"/>
  <manifest:file-entry manifest:full-path="Pictures/100000010000013A000001313D4A3534.png" manifest:media-type="image/png"/>
  <manifest:file-entry manifest:full-path="Pictures/10000001000000DD00000163BF622EC1.png" manifest:media-type="image/png"/>
  <manifest:file-entry manifest:full-path="Pictures/10000001000000C7000001033EEB503D.png" manifest:media-type="image/png"/>
  <manifest:file-entry manifest:full-path="Pictures/10000001000000E0000000E8C5BC7795.png" manifest:media-type="image/png"/>
  <manifest:file-entry manifest:full-path="Pictures/100000010000014B000001705D12DD21.png" manifest:media-type="image/png"/>
  <manifest:file-entry manifest:full-path="Pictures/1000000100000145000000CB79CF1D1E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fo:min-height="0.396cm" loext:decorative="false"/>
      <style:paragraph-properties style:writing-mode="lr-tb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>
      <style:graphic-properties style:protect="size" loext:decorative="false"/>
    </style:style>
    <style:style style:name="gr4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.864cm, 0cm, 0.953cm)" draw:image-opacity="100%" style:mirror="none" loext:decorative="false"/>
    </style:style>
    <style:style style:name="gr5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71cm" fo:min-width="10.257cm" loext:decorative="false"/>
    </style:style>
    <style:style style:name="pr1" style:family="presentation" style:parent-style-name="Standard-title">
      <style:graphic-properties fo:min-height="2.629cm" loext:decorative="false"/>
      <style:paragraph-properties style:writing-mode="lr-tb"/>
    </style:style>
    <style:style style:name="pr2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r3" style:family="presentation" style:parent-style-name="Standard-title">
      <style:graphic-properties fo:min-height="3.109cm" loext:decorative="false"/>
      <style:paragraph-properties style:writing-mode="lr-tb"/>
    </style:style>
    <style:style style:name="P1" style:family="paragraph">
      <style:text-properties fo:color="#bb3030" loext:opacity="100%" style:font-name="Calibri" fo:background-color="#fff2d6"/>
    </style:style>
    <style:style style:name="P2" style:family="paragraph">
      <style:text-properties fo:color="#bb3030" loext:opacity="100%" style:font-name="Calibri" fo:background-color="#fff2d6"/>
    </style:style>
    <style:style style:name="P3" style:family="paragraph">
      <loext:graphic-properties draw:fill="none"/>
      <style:paragraph-properties fo:margin-top="0.42cm" fo:margin-bottom="0.35cm"/>
      <style:text-properties fo:font-size="10pt" style:font-size-asian="10pt" style:font-size-complex="10pt"/>
    </style:style>
    <style:style style:name="P4" style:family="paragraph">
      <style:paragraph-properties fo:text-align="center"/>
    </style:style>
    <style:style style:name="P5" style:family="paragraph">
      <loext:graphic-properties draw:fill-color="#ffffff"/>
    </style:style>
    <style:style style:name="P6" style:family="paragraph">
      <style:text-properties fo:color="#003d20" loext:opacity="100%" style:font-name="Calibri" fo:background-color="#e2ffea"/>
    </style:style>
    <style:style style:name="P7" style:family="paragraph">
      <style:text-properties fo:color="#003d20" loext:opacity="100%" style:font-name="Calibri" fo:background-color="#e2ffea"/>
    </style:style>
    <style:style style:name="P8" style:family="paragraph">
      <style:paragraph-properties fo:margin-top="0.42cm" fo:margin-bottom="0.35cm"/>
      <style:text-properties fo:font-size="10pt" style:font-size-asian="10pt" style:font-size-complex="10pt"/>
    </style:style>
    <style:style style:name="P9" style:family="paragraph">
      <style:text-properties fo:color="#1800ad" loext:opacity="100%" style:font-name="Calibri" fo:background-color="#e5f7ff"/>
    </style:style>
    <style:style style:name="P10" style:family="paragraph">
      <style:text-properties fo:color="#1800ad" loext:opacity="100%" style:font-name="Calibri" fo:background-color="#e5f7ff"/>
    </style:style>
    <style:style style:name="P11" style:family="paragraph">
      <loext:graphic-properties draw:fill="solid" draw:fill-color="#ffffff"/>
      <style:paragraph-properties fo:text-align="center"/>
    </style:style>
    <style:style style:name="T1" style:family="text">
      <style:text-properties fo:color="#bb3030" loext:opacity="100%" style:font-name="Calibri"/>
    </style:style>
    <style:style style:name="T2" style:family="text">
      <style:text-properties fo:color="#003d20" loext:opacity="100%" style:font-name="Calibri" fo:background-color="#e2ffea"/>
    </style:style>
    <style:style style:name="T3" style:family="text">
      <style:text-properties fo:color="#1800ad" loext:opacity="100%" style:font-name="Calibri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4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2.5cm" svg:height="2.629cm" svg:x="11cm" svg:y="0.628cm" presentation:class="title" presentation:user-transformed="true">
          <draw:text-box>
            <text:p xml:id="id1" text:id="id1" text:style-name="P1"><text:span text:style-name="T1"><text:s text:c="7"/>1 cm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2.065cm" svg:height="8.043cm" svg:x="8.029cm" svg:y="3.895cm">
          <draw:image xlink:href="Pictures/10000001000001C80000013092E750B2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.699cm" svg:height="2.629cm" svg:x="9.801cm" svg:y="0.628cm" presentation:class="title" presentation:user-transformed="true">
          <draw:text-box>
            <text:p xml:id="id2" text:id="id2" text:style-name="P6"><text:span text:style-name="T2"><text:s text:c="7"/>4 kg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 text:style-name="P8"/>
          </draw:text-box>
        </draw:frame>
        <draw:frame draw:style-name="gr4" draw:text-style-name="P4" draw:layer="layout" svg:width="6.999cm" svg:height="10.37cm" svg:x="10.5cm" svg:y="3.5cm">
          <draw:image xlink:href="Pictures/100000010000020D000002A4D9C7EC63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5.199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presentation:style-name="pr3" draw:text-style-name="P10" draw:layer="layout" svg:width="9.5cm" svg:height="3.109cm" svg:x="14.5cm" svg:y="0.388cm" presentation:class="title" presentation:user-transformed="true">
          <draw:text-box>
            <text:p xml:id="id3" text:id="id3" text:style-name="P9"><text:span text:style-name="T3"><text:s text:c="9"/>33 cl <text:s text:c="9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5.872cm" svg:height="9.379cm" svg:x="11.128cm" svg:y="4.5cm">
          <draw:image xlink:href="Pictures/1000000100000120000001CC782F1505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3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3.699cm" svg:height="2.629cm" svg:x="9.801cm" svg:y="0.628cm" presentation:class="title" presentation:user-transformed="true">
          <draw:text-box>
            <text:p xml:id="id4" text:id="id4" text:style-name="P1"><text:span text:style-name="T1"><text:s text:c="7"/>2 m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8.5cm" svg:height="11.184cm" svg:x="10cm" svg:y="3cm">
          <draw:image xlink:href="Pictures/10000001000000A8000000DD4EE97D0E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5" text:id="id5" text:style-name="P9"><text:span text:style-name="T3"><text:s text:c="7"/>10 mL <text:s text:c="8"/></text:span></text:p>
          </draw:text-box>
        </draw:frame>
        <draw:frame draw:style-name="gr2" draw:text-style-name="P4" draw:layer="layout" svg:width="8.332cm" svg:height="7.641cm" svg:x="9.668cm" svg:y="4.859cm">
          <draw:image xlink:href="Pictures/10000001000000B5000000A6317D522E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cm" svg:height="2.629cm" svg:x="10.5cm" svg:y="0.628cm" presentation:class="title" presentation:user-transformed="true">
          <draw:text-box>
            <text:p xml:id="id6" text:id="id6" text:style-name="P6"><text:span text:style-name="T2"><text:s text:c="7"/>15 t <text:s text:c="5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2.5cm" svg:height="9.805cm" svg:x="8cm" svg:y="3.359cm">
          <draw:image xlink:href="Pictures/1000000100000129000000E9E933792D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3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3" draw:text-style-name="P2" draw:layer="layout" svg:width="12.5cm" svg:height="3.109cm" svg:x="11cm" svg:y="0.388cm" presentation:class="title" presentation:user-transformed="true">
          <draw:text-box>
            <text:p xml:id="id7" text:id="id7" text:style-name="P1"><text:span text:style-name="T1"><text:s text:c="7"/>20 cm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2.126cm" svg:height="4.186cm" draw:transform="skewX (7.33675105110102E-017) rotate (0.48939032225921) translate (6.5cm 8.2cm)">
          <draw:image xlink:href="Pictures/10000001000001160000006095D3AD80.png" xlink:type="simple" xlink:show="embed" xlink:actuate="onLoad" draw:mime-type="image/png">
            <text:p/>
          </draw:image>
        </draw:frame>
        <draw:custom-shape draw:style-name="gr5" draw:text-style-name="P11" draw:layer="layout" svg:width="10.757cm" svg:height="0.821cm" draw:transform="rotate (0.484154334503227) translate (8.267cm 9.924cm)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8" text:id="id8" text:style-name="P9"><text:span text:style-name="T3"><text:s text:c="8"/>150 L <text:s text:c="8"/></text:span></text:p>
          </draw:text-box>
        </draw:frame>
        <draw:frame draw:style-name="gr2" draw:text-style-name="P4" draw:layer="layout" svg:width="13.36cm" svg:height="9.762cm" svg:x="7.14cm" svg:y="3.738cm">
          <draw:image xlink:href="Pictures/1000000100000138000000E49D67AA6D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.699cm" svg:height="2.629cm" svg:x="9.801cm" svg:y="0.628cm" presentation:class="title" presentation:user-transformed="true">
          <draw:text-box>
            <text:p xml:id="id9" text:id="id9" text:style-name="P6"><text:span text:style-name="T2"><text:s text:c="7"/>60 g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7.481cm" svg:height="9.62cm" svg:x="10.519cm" svg:y="3cm">
          <draw:image xlink:href="Pictures/10000001000000E00000012010D7AD65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4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1.5cm" svg:height="2.629cm" svg:x="12cm" svg:y="0.628cm" presentation:class="title" presentation:user-transformed="true">
          <draw:text-box>
            <text:p xml:id="id10" text:id="id10" text:style-name="P1"><text:span text:style-name="T1"><text:s text:c="7"/>25 m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1.399cm" svg:height="11.751cm" svg:x="8.5cm" svg:y="3cm">
          <draw:image xlink:href="Pictures/10000001000001430000014D6A9088B1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11" text:id="id11" text:style-name="P9"><text:span text:style-name="T3"><text:s text:c="8"/>20 cL <text:s text:c="8"/></text:span></text:p>
          </draw:text-box>
        </draw:frame>
        <draw:frame draw:style-name="gr2" draw:text-style-name="P4" draw:layer="layout" svg:width="6.414cm" svg:height="10.05cm" svg:x="10.086cm" svg:y="4.149cm">
          <draw:image xlink:href="Pictures/10000001000000AD0000010F5E13CB92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.699cm" svg:height="2.629cm" svg:x="9.801cm" svg:y="0.628cm" presentation:class="title" presentation:user-transformed="true">
          <draw:text-box>
            <text:p xml:id="id12" text:id="id12" text:style-name="P6"><text:span text:style-name="T2"><text:s text:c="7"/>15 kg <text:s text:c="3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3.236cm" svg:height="9.309cm" svg:x="8.048cm" svg:y="4.691cm">
          <draw:image xlink:href="Pictures/1000000100000147000000E62219F627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4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2.5cm" svg:height="2.629cm" svg:x="11cm" svg:y="0.628cm" presentation:class="title" presentation:user-transformed="true">
          <draw:text-box>
            <text:p xml:id="id13" text:id="id13" text:style-name="P1"><text:span text:style-name="T1"><text:s text:c="6"/>42 km <text:s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8.308cm" svg:height="8.837cm" svg:x="9.692cm" svg:y="4cm">
          <draw:image xlink:href="Pictures/100000010000013A0000014E503BBC81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.699cm" svg:height="2.629cm" svg:x="9.801cm" svg:y="0.628cm" presentation:class="title" presentation:user-transformed="true">
          <draw:text-box>
            <text:p xml:id="id14" text:id="id14" text:style-name="P6"><text:span text:style-name="T2"><text:s text:c="7"/>2 t <text:s text:c="4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10cm" svg:height="9.712cm" svg:x="8.5cm" svg:y="3.5cm">
          <draw:image xlink:href="Pictures/100000010000013A000001313D4A3534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15" text:id="id15" text:style-name="P9"><text:span text:style-name="T3"><text:s text:c="8"/>10 mL <text:s text:c="8"/></text:span></text:p>
          </draw:text-box>
        </draw:frame>
        <draw:frame draw:style-name="gr2" draw:text-style-name="P4" draw:layer="layout" svg:width="5.847cm" svg:height="9.393cm" svg:x="10.153cm" svg:y="4.107cm">
          <draw:image xlink:href="Pictures/10000001000000DD00000163BF622EC1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4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2.5cm" svg:height="2.629cm" svg:x="11cm" svg:y="0.628cm" presentation:class="title" presentation:user-transformed="true">
          <draw:text-box>
            <text:p xml:id="id16" text:id="id16" text:style-name="P1"><text:span text:style-name="T1">15 cm <text:s text:c="5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7.758cm" svg:height="10.098cm" svg:x="9.742cm" svg:y="3.902cm">
          <draw:image xlink:href="Pictures/10000001000000C7000001033EEB503D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17" text:id="id17" text:style-name="P9"><text:span text:style-name="T3"><text:s text:c="10"/>10 <text:s/>L <text:s text:c="7"/></text:span></text:p>
          </draw:text-box>
        </draw:frame>
        <draw:frame draw:style-name="gr2" draw:text-style-name="P4" draw:layer="layout" svg:width="10.426cm" svg:height="10.799cm" svg:x="8.074cm" svg:y="3cm">
          <draw:image xlink:href="Pictures/10000001000000E0000000E8C5BC7795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presentation:style-name="pr1" draw:text-style-name="P7" draw:layer="layout" svg:width="25.199cm" svg:height="2.629cm" svg:x="1.4cm" svg:y="0.628cm" presentation:class="title">
          <draw:text-box>
            <text:p text:style-name="P6"><text:span text:style-name="T2">masse : …………….</text:span></text:p>
          </draw:text-box>
        </draw:frame>
        <draw:frame presentation:style-name="pr1" draw:text-style-name="P7" draw:layer="layout" svg:width="13.699cm" svg:height="2.629cm" svg:x="9.801cm" svg:y="0.628cm" presentation:class="title" presentation:user-transformed="true">
          <draw:text-box>
            <text:p xml:id="id18" text:id="id18" text:style-name="P6"><text:span text:style-name="T2"><text:s text:c="2"/>250 g <text:s text:c="5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2" draw:text-style-name="P4" draw:layer="layout" svg:width="8.757cm" svg:height="9.737cm" svg:x="9.743cm" svg:y="4.025cm">
          <draw:image xlink:href="Pictures/100000010000014B000001705D12DD21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4.6cm" svg:height="2.629cm" svg:x="1.4cm" svg:y="0.628cm" presentation:class="title" presentation:user-transformed="true">
          <draw:text-box>
            <text:p text:style-name="P1"><text:span text:style-name="T1">longueur : …………….</text:span></text:p>
          </draw:text-box>
        </draw:frame>
        <draw:frame presentation:style-name="pr1" draw:text-style-name="P2" draw:layer="layout" svg:width="12.5cm" svg:height="2.629cm" svg:x="11cm" svg:y="0.628cm" presentation:class="title" presentation:user-transformed="true">
          <draw:text-box>
            <text:p xml:id="id19" text:id="id19" text:style-name="P1"><text:span text:style-name="T1"><text:s text:c="4"/>12 m <text:s text:c="5"/>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draw:style-name="gr1" draw:text-style-name="P3" draw:layer="layout" svg:width="0.502cm" svg:height="0.646cm" svg:x="12.123cm" svg:y="8.571cm">
          <draw:text-box>
            <text:p text:style-name="P8"/>
          </draw:text-box>
        </draw:frame>
        <draw:frame draw:style-name="gr2" draw:text-style-name="P4" draw:layer="layout" svg:width="13.403cm" svg:height="8.37cm" svg:x="7.5cm" svg:y="4.5cm">
          <draw:image xlink:href="Pictures/1000000100000145000000CB79CF1D1E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1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presentation:style-name="pr1" draw:text-style-name="P10" draw:layer="layout" svg:width="22.6cm" svg:height="2.629cm" svg:x="1.4cm" svg:y="0.628cm" presentation:class="title" presentation:user-transformed="true">
          <draw:text-box>
            <text:p text:style-name="P9"><text:span text:style-name="T3">contenance : ……………….</text:span></text:p>
          </draw:text-box>
        </draw:frame>
        <draw:frame draw:style-name="gr1" draw:text-style-name="P3" draw:layer="layout" svg:width="0.502cm" svg:height="0.646cm" svg:x="13.811cm" svg:y="7.594cm">
          <draw:text-box>
            <text:p/>
          </draw:text-box>
        </draw:frame>
        <draw:frame presentation:style-name="pr3" draw:text-style-name="P10" draw:layer="layout" svg:width="9.5cm" svg:height="3.109cm" svg:x="13.5cm" svg:y="0.388cm" presentation:class="title" presentation:user-transformed="true">
          <draw:text-box>
            <text:p xml:id="id20" text:id="id20" text:style-name="P9"><text:span text:style-name="T3"><text:s text:c="8"/>20 cL <text:s text:c="8"/></text:span></text:p>
          </draw:text-box>
        </draw:frame>
        <draw:frame draw:style-name="gr2" draw:text-style-name="P4" draw:layer="layout" svg:width="11.545cm" svg:height="9.952cm" svg:x="8cm" svg:y="3.497cm">
          <draw:image xlink:href="Pictures/1000000100000105000000E103347DD8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1">
          <draw:page-thumbnail draw:style-name="gr3" draw:layer="layout" svg:width="19.798cm" svg:height="11.136cm" svg:x="0.6cm" svg:y="2.257cm" draw:page-number="2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éro&gt;</text:page-number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éro&gt;</text:page-number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8-12T22:16:16.082999400</meta:creation-date>
    <dc:date>2026-08-13T00:46:10.324228000</dc:date>
    <meta:editing-duration>PT13M26S</meta:editing-duration>
    <meta:editing-cycles>3</meta:editing-cycles>
    <meta:generator>LibreOffice/26.2.5.2$Windows_X86_64 LibreOffice_project/cd7284b4cbbfeb507e630c1aac019f4157393acb</meta:generator>
    <meta:print-date>2026-08-12T22:30:39.896713800</meta:print-date>
    <meta:printed-by>Fichiers PDF</meta:printed-by>
    <meta:document-statistic meta:object-count="143"/>
  </office:meta>
</office:document-meta>
</file>